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астники-проекта-московское-долголетие-из-района-братеево-показали-свои-танцевальные-навыки-перед-новым-годом."/>Участники проекта "Московское Долголетие" из района Братеево показали свои танцевальные навыки перед Новым годом.<text:bookmark-end text:name="участники-проекта-московское-долголетие-из-района-братеево-показали-свои-танцевальные-навыки-перед-новым-годом."/></text:h>
      <text:p text:style-name="First_20_paragraph">28.12.2024</text:p>
      <text:p text:style-name="Text_20_body"><text:line-break/>Вечер начался с «Вальса цветов», погружая в атмосферу бала XIX века. Исполнив испанский вальс, мазурку и другие танцы, гости затем окунулись в мир стиляг под джазовую музыку 50-х годов. Вечеринка запомнилась яркими костюмами и энергией. Добавил веселья визит Бабы Яги и Деда Мороза, которые устроили смешную сценку.<text:line-break/><text:line-break/><text:a xlink:type="simple" xlink:href="https://vk.com/feed?section=search&amp;q=%23%D0%9C%D0%9F" office:name=""><text:span text:style-name="Definition">#МП</text:span></text:a> <text:a xlink:type="simple" xlink:href="https://vk.com/feed?section=search&amp;q=%23%D0%9C%D0%BE%D0%BB%D0%BF%D0%B0%D1%80%D0%BB%D0%B0%D0%BC" office:name=""><text:span text:style-name="Definition">#Молпарлам</text:span></text:a> <text:a xlink:type="simple" xlink:href="https://vk.com/feed?section=search&amp;q=%23%D0%A6%D0%9C%D0%9F" office:name=""><text:span text:style-name="Definition">#ЦМП</text:span></text:a> <text:a xlink:type="simple" xlink:href="https://vk.com/feed?section=search&amp;q=%23%D0%9C%D0%9F%D0%91%D1%80%D0%B0%D1%82%D0%B5%D0%B5%D0%B2%D0%BE" office:name=""><text:span text:style-name="Definition">#МПБратеево</text:span></text:a> <text:a xlink:type="simple" xlink:href="https://vk.com/feed?section=search&amp;q=%23%D0%91%D1%80%D0%B0%D1%82%D0%B5%D0%B5%D0%B2%D0%BE" office:name=""><text:span text:style-name="Definition">#Братеево</text:span></text:a> <text:a xlink:type="simple" xlink:href="https://vk.com/feed?section=search&amp;q=%23%D0%AE%D0%90%D0%9E" office:name=""><text:span text:style-name="Definition">#ЮАО</text:span></text:a> <text:a xlink:type="simple" xlink:href="https://vk.com/feed?section=search&amp;q=%23%D0%9C%D0%BE%D1%81%D0%BA%D0%BE%D0%B2%D1%81%D0%BA%D0%BE%D0%B5%D0%94%D0%BE%D0%BB%D0%B3%D0%BE%D0%BB%D0%B5%D1%82%D0%B8%D0%B5" office:name=""><text:span text:style-name="Definition">#МосковскоеДолголетие</text:span></text:a> <text:a xlink:type="simple" xlink:href="https://vk.com/feed?section=search&amp;q=%23%D0%BC%D0%BE%D0%BB%D0%BE%D0%B4%D1%91%D0%B6%D0%BD%D1%8B%D0%B9%D0%BF%D0%B0%D1%80%D0%BB%D0%B0%D0%BC%D0%B5%D0%BD%D1%82" office:name=""><text:span text:style-name="Definition">#молодёжныйпарламент</text:span></text:a> <text:a xlink:type="simple" xlink:href="https://vk.com/feed?section=search&amp;q=%23%D0%BA%D0%BE%D0%BD%D1%86%D0%B5%D1%80%D1%82" office:name=""><text:span text:style-name="Definition">#концерт</text:span></text:a> <text:a xlink:type="simple" xlink:href="https://vk.com/feed?section=search&amp;q=%23%D0%BC%D0%B8%D1%80%D0%BC%D0%BE%D0%BB%D0%BE%D0%B4%D1%8B%D1%85" office:name=""><text:span text:style-name="Definition">#мирмолодых</text:span></text:a> <text:a xlink:type="simple" xlink:href="https://vk.com/feed?section=search&amp;q=%23%D1%81%D0%BF%D1%80%D0%B0%D0%B7%D0%B4%D0%BD%D0%B8%D0%BA%D0%BE%D0%BC" office:name=""><text:span text:style-name="Definition">#спраздником</text:span></text:a> <text:a xlink:type="simple" xlink:href="https://vk.com/feed?section=search&amp;q=%23%D0%BF%D1%80%D0%B0%D0%B7%D0%B4%D0%BD%D0%B8%D1%87%D0%BD%D1%8B%D0%B9%D0%BA%D0%BE%D0%BD%D1%86%D0%B5%D1%80%D1%82" office:name=""><text:span text:style-name="Definition">#праздничныйконцерт</text:span></text:a> <text:a xlink:type="simple" xlink:href="https://vk.com/feed?section=search&amp;q=%23%D0%B2%D0%BE%D0%BA%D0%B0%D0%BB" office:name=""><text:span text:style-name="Definition">#вокал</text:span></text:a> <text:a xlink:type="simple" xlink:href="https://vk.com/feed?section=search&amp;q=%23%D0%BF%D0%B5%D1%81%D0%BD%D0%B8" office:name=""><text:span text:style-name="Definition">#песни</text:span></text:a> <text:a xlink:type="simple" xlink:href="https://vk.com/feed?section=search&amp;q=%23%D1%82%D0%B0%D0%BD%D1%86%D1%8B" office:name=""><text:span text:style-name="Definition">#танцы</text:span></text:a></text:p>
      <text:p text:style-name="Text_20_body"><text:line-break/></text:p>
      <text:p text:style-name="Text_20_body">Адрес страницы: <text:a xlink:type="simple" xlink:href="http://brateevo.mos.ru/youth-policy/detail/12746333.html" office:name=""><text:span text:style-name="Definition">http://brateevo.mos.ru/youth-policy/detail/12746333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8T23:59:32Z</meta:creation-date>
    <dc:date>2024-12-28T23:59:32Z</dc:date>
  </office:meta>
</office:document-meta>
</file>