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чера-в-помещении-гбу-дсц-мир-молодых-прошёл-праздничный-концерт-посвящённый-дню-пожилых-людей."/>Вчера в помещении ГБУ ДСЦ "Мир молодых" прошёл праздничный концерт, посвящённый Дню пожилых людей.<text:bookmark-end text:name="вчера-в-помещении-гбу-дсц-мир-молодых-прошёл-праздничный-концерт-посвящённый-дню-пожилых-людей."/></text:h>
      <text:p text:style-name="First_20_paragraph">02.10.2024</text:p>
      <text:p text:style-name="Text_20_body">В программе были представлены разнообразные номера: от динамичных танцев до трогательных песен различных жанров, включая оперу, лирические каверы и весёлые русские народные песни.</text:p>
      <text:p text:style-name="Text_20_body">Особенно запомнилось выступление активной участницы проекта "Московское долголетие", которая исполнила арию Пуччини.</text:p>
      <text:p text:style-name="Text_20_body">Номер артиста оригинального жанра, показывающего фокусы, привёл в восторг как взрослых, так и детей. Вечер завершился на позитивной ноте, оставив после себя тёплые воспоминания и чувство единения.</text:p>
      <text:p text:style-name="Text_20_body"> </text:p>
      <text:p text:style-name="Text_20_body"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A6%D0%9C%D0%9F" office:name=""><text:span text:style-name="Definition">#ЦМП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BC%D0%BE%D0%BB%D0%BE%D0%B4%D1%91%D0%B6%D0%BD%D1%8B%D0%B9%D0%BF%D0%B0%D1%80%D0%BB%D0%B0%D0%BC%D0%B5%D0%BD%D1%82" office:name=""><text:span text:style-name="Definition">#молодёжныйпарламент</text:span></text:a> <text:a xlink:type="simple" xlink:href="https://vk.com/feed?section=search&amp;q=%23%D0%BA%D0%BE%D0%BD%D1%86%D0%B5%D1%80%D1%82" office:name=""><text:span text:style-name="Definition">#концерт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BC%D0%B8%D1%80%D0%BC%D0%BE%D0%BB%D0%BE%D0%B4%D1%8B%D1%85" office:name=""><text:span text:style-name="Definition">#мирмолодых</text:span></text:a> <text:a xlink:type="simple" xlink:href="https://vk.com/feed?section=search&amp;q=%23%D0%B4%D0%B5%D0%BD%D1%8C%D0%BF%D0%BE%D0%B6%D0%B8%D0%BB%D0%BE%D0%B3%D0%BE%D1%87%D0%B5%D0%BB%D0%BE%D0%B2%D0%B5%D0%BA%D0%B0" office:name=""><text:span text:style-name="Definition">#деньпожилогочеловека</text:span></text:a> <text:a xlink:type="simple" xlink:href="https://vk.com/feed?section=search&amp;q=%23%D0%BF%D1%80%D0%B0%D0%B7%D0%B4%D0%BD%D0%B8%D0%BA" office:name=""><text:span text:style-name="Definition">#праздник</text:span></text:a> <text:a xlink:type="simple" xlink:href="https://vk.com/feed?section=search&amp;q=%23%D0%BF%D1%80%D0%B0%D0%B7%D0%B4%D0%BD%D0%B8%D1%87%D0%BD%D1%8B%D0%B9%D0%BA%D0%BE%D0%BD%D1%86%D0%B5%D1%80%D1%82" office:name=""><text:span text:style-name="Definition">#праздничныйконцерт</text:span></text:a></text:p>
      <text:p text:style-name="Text_20_body"><text:line-break/></text:p>
      <text:p text:style-name="Text_20_body">Адрес страницы: <text:a xlink:type="simple" xlink:href="http://brateevo.mos.ru/youth-policy/detail/12593962.html" office:name=""><text:span text:style-name="Definition">http://brateevo.mos.ru/youth-policy/detail/1259396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2T13:44:46Z</meta:creation-date>
    <dc:date>2024-10-02T13:44:46Z</dc:date>
  </office:meta>
</office:document-meta>
</file>