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бедители-конкурса-законотворческих-инициатив-имени-максима-роганова-получат-возможность-стажировки-в-государственной-думе-российской-федерации"/>Победители конкурса законотворческих инициатив имени Максима Роганова получат возможность стажировки в Государственной Думе Российской Федерации<text:bookmark-end text:name="победители-конкурса-законотворческих-инициатив-имени-максима-роганова-получат-возможность-стажировки-в-государственной-думе-российской-федерации"/></text:h>
      <text:p text:style-name="First_20_paragraph">08.08.2024</text:p>
      <text:p text:style-name="Text_20_body"><text:line-break/></text:p>
      <text:p text:style-name="Text_20_body">Председатель Молодежного парламента при Госдуме Артём Николаев на заседании Молодежного парламента при Государственной Думе 19 июля объявил о старте конкурса законотворческих инициатив имени Максима Роганова. Проект поддержало большинство членов Молодежного парламента.</text:p>
      <text:p text:style-name="Text_20_body"> </text:p>
      <text:p text:style-name="Text_20_body"> «Молодежный парламент при Госдуме активно занимается разработкой законодательных инициатив. Чтобы дать молодежи России возможность принять участие в законотворчестве мы организовали конкурс законотворческих инициатив имени Максима Роганова.</text:p>
      <text:p text:style-name="Text_20_body"> </text:p>
      <text:p text:style-name="Text_20_body">Ранее конкурс проводился на территории ДНР и на встрече с Председателем Народного Совета ДНР Артемом Жогой я предложил масштабировать этот проект до федерального уровня. Эту инициативу поддержали депутаты Госдумы и наша молодежь», - рассказал <text:span text:style-name="T1">Артём Николаев</text:span>.</text:p>
      <text:p text:style-name="Text_20_body"> </text:p>
      <text:p text:style-name="Text_20_body">Конкурс посвящен памяти Председателя Молодежного Парламента Донецкой Народной Республики - Максима Владимировича Роганова, погибшего 10 июля 2022 года во время обстрела гуманитарной миссии в Донецкой Народной Республике.</text:p>
      <text:p text:style-name="Text_20_body"> </text:p>
      <text:p text:style-name="Text_20_body"> «Я уверен, что в России очень много значимых инициатив, поэтому мы приглашаем всех желающих старше 14 лет принять участие в конкурсе», - добавил Председатель Молодежного парламента при Госдуме.</text:p>
      <text:p text:style-name="Text_20_body">В рамках конкурса в 2024 году участникам необходимо представить творческое исследование, которое содержит проблему и пути ее решения, предложения по законодательному урегулированию данной проблемы, содержащие основную идею, цели и предмет законодательного регулирования, круг лиц, на которых предлагается распространить соответствующие предложения, их права и обязанности и список литературы. В положении о конкурсе сформированы требования по оформлению и подробно описаны направления конкурсных работ.</text:p>
      <text:p text:style-name="Text_20_body"> </text:p>
      <text:p text:style-name="Text_20_body">«Молодые парламентарии не только Донецкой Народной Республики, но и всей России могут принять участие в конкурсе, продолжить дело Максима. Верю, что конкурс раскроет множество имен, которыми будут гордиться все жители нашей великой страны. Вместе мы сделаем Россию ещё крепче, сильнее и прекраснее», - рассказал <text:span text:style-name="T1">Артём Жога</text:span>.</text:p>
      <text:p text:style-name="Text_20_body"> </text:p>
      <text:p text:style-name="Text_20_body">Прием работ продлится до 20 сентября 2024 года.</text:p>
      <text:p text:style-name="Text_20_body"> </text:p>
      <text:p text:style-name="Text_20_body">На Конкурс принимаются работы по следующим основным направлениям:</text:p>
      <text:p text:style-name="Text_20_body">·         физическая культура, спорт, туризм и экология;</text:p>
      <text:p text:style-name="Text_20_body">·         информационная политика, информационные технологии и связь;</text:p>
      <text:p text:style-name="Text_20_body">·         культура, образование;</text:p>
      <text:p text:style-name="Text_20_body">·         труд, социальная политика и охрана здоровья;</text:p>
      <text:p text:style-name="Text_20_body">·         экономика и предпринимательство;</text:p>
      <text:p text:style-name="Text_20_body">·         региональная политика, развитие инфраструктуры и ЖКХ;</text:p>
      <text:p text:style-name="Text_20_body">·         развитие гражданского общества, местных сообществ, дела национальностей, международные дела и безопасность;</text:p>
      <text:p text:style-name="Text_20_body">·         регламент и контроль;</text:p>
      <text:p text:style-name="Text_20_body">·         промышленность, наука и инновации;</text:p>
      <text:p text:style-name="Text_20_body">·         молодежная политика.</text:p>
      <text:p text:style-name="Text_20_body">Победители Конкурса получат возможность принять участие в федеральной форумной кампании и стажировке в Комитете Государственной Думы по молодежной политике.</text:p>
      <text:p text:style-name="Text_20_body"> </text:p>
      <text:p text:style-name="Text_20_body">Подробная информация и положение о конкурсе размещены в официальном телеграм-канале Молодежного парламента при Государственной Думе Федерального собрания Российской Федерации: https://t.me/mp_gd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brateevo.mos.ru/youth-policy/detail/12511075.html" office:name=""><text:span text:style-name="Definition">http://brateevo.mos.ru/youth-policy/detail/1251107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03:39:17Z</meta:creation-date>
    <dc:date>2024-08-13T03:39:17Z</dc:date>
  </office:meta>
</office:document-meta>
</file>