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та-молодёжная-палата-района-братеево-провела-мастер-класс-по-плетению-сумок-из-пряжи."/>20 марта Молодёжная палата района Братеево провела мастер-класс по плетению сумок из пряжи.<text:bookmark-end text:name="марта-молодёжная-палата-района-братеево-провела-мастер-класс-по-плетению-сумок-из-пряжи."/></text:h>
      <text:p text:style-name="First_20_paragraph">21.03.2024</text:p>
      <text:p text:style-name="Text_20_body">P.s.Спасибо <text:a xlink:type="simple" xlink:href="https://vk.com/mirmolodih2022" office:name=""><text:span text:style-name="Definition">ГБУ ДСЦ «Мир молодых»</text:span></text:a> за предоставление помещения!)</text:p>
      <text:p text:style-name="Text_20_body"> </text:p>
      <text:p text:style-name="Text_20_body"><text:a xlink:type="simple" xlink:href="https://vk.com/feed?section=search&amp;q=%23%D0%9C%D0%9F" office:name=""><text:span text:style-name="Definition">#МП</text:span></text:a> <text:a xlink:type="simple" xlink:href="https://vk.com/feed?section=search&amp;q=%23%D0%9C%D0%BE%D0%BB%D0%BF%D0%B0%D1%80%D0%BB%D0%B0%D0%BC" office:name=""><text:span text:style-name="Definition">#Молпарлам</text:span></text:a> <text:a xlink:type="simple" xlink:href="https://vk.com/feed?section=search&amp;q=%23%D0%A6%D0%9C%D0%9F" office:name=""><text:span text:style-name="Definition">#ЦМП</text:span></text:a> <text:a xlink:type="simple" xlink:href="https://vk.com/feed?section=search&amp;q=%23%D0%9C%D0%9F%D0%91%D1%80%D0%B0%D1%82%D0%B5%D0%B5%D0%B2%D0%BE" office:name=""><text:span text:style-name="Definition">#МПБратеево</text:span></text:a> <text:a xlink:type="simple" xlink:href="https://vk.com/feed?section=search&amp;q=%23%D0%91%D1%80%D0%B0%D1%82%D0%B5%D0%B5%D0%B2%D0%BE" office:name=""><text:span text:style-name="Definition">#Братеево</text:span></text:a> <text:a xlink:type="simple" xlink:href="https://vk.com/feed?section=search&amp;q=%23%D0%BC%D0%BE%D0%BB%D0%BE%D0%B4%D1%91%D0%B6%D0%BD%D1%8B%D0%B9%D0%BF%D0%B0%D1%80%D0%BB%D0%B0%D0%BC%D0%B5%D0%BD%D1%82" office:name=""><text:span text:style-name="Definition">#молодёжныйпарламент</text:span></text:a> <text:a xlink:type="simple" xlink:href="https://vk.com/feed?section=search&amp;q=%23%D0%BA%D0%BE%D0%BC%D0%B0%D0%BD%D0%B4%D0%B0%D0%AE%D0%B3%D0%B0" office:name=""><text:span text:style-name="Definition">#командаЮга</text:span></text:a> <text:a xlink:type="simple" xlink:href="https://vk.com/feed?section=search&amp;q=%23%D0%AE%D0%90%D0%9E" office:name=""><text:span text:style-name="Definition">#ЮАО</text:span></text:a> <text:a xlink:type="simple" xlink:href="https://vk.com/feed?section=search&amp;q=%23%D0%BC%D0%B8%D1%80%D0%BC%D0%BE%D0%BB%D0%BE%D0%B4%D1%8B%D1%85" office:name=""><text:span text:style-name="Definition">#мирмолодых</text:span></text:a> <text:a xlink:type="simple" xlink:href="https://vk.com/feed?section=search&amp;q=%23%D0%BC%D0%B0%D1%81%D1%82%D0%B5%D1%80%D0%BA%D0%BB%D0%B0%D1%81%D1%81" office:name=""><text:span text:style-name="Definition">#мастеркласс</text:span></text:a> <text:a xlink:type="simple" xlink:href="https://vk.com/feed?section=search&amp;q=%23%D1%81%D1%83%D0%BC%D0%BA%D0%B8" office:name=""><text:span text:style-name="Definition">#сумки</text:span></text:a> <text:a xlink:type="simple" xlink:href="https://vk.com/feed?section=search&amp;q=%23%D0%BF%D0%BB%D0%B5%D1%82%D0%B5%D0%BD%D0%B8%D0%B5%D1%81%D1%83%D0%BC%D0%BE%D0%BA" office:name=""><text:span text:style-name="Definition">#плетениесумок</text:span></text:a> <text:a xlink:type="simple" xlink:href="https://vk.com/feed?section=search&amp;q=%23%D1%80%D1%83%D0%BA%D0%BE%D0%B4%D0%B5%D0%BB%D0%B8%D0%B5" office:name=""><text:span text:style-name="Definition">#рукоделие</text:span></text:a></text:p>
      <text:p text:style-name="Text_20_body"><text:line-break/></text:p>
      <text:p text:style-name="Text_20_body">Адрес страницы: <text:a xlink:type="simple" xlink:href="http://brateevo.mos.ru/youth-policy/detail/12261327.html" office:name=""><text:span text:style-name="Definition">http://brateevo.mos.ru/youth-policy/detail/1226132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6T13:47:13Z</meta:creation-date>
    <dc:date>2024-04-16T13:47:13Z</dc:date>
  </office:meta>
</office:document-meta>
</file>