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аем-всех-жителей-принять-участие-в-мастер-классе-по-изготовлению-блиндажных-свечей"/>Приглашаем всех жителей принять участие в мастер-классе по изготовлению блиндажных свечей<text:bookmark-end text:name="приглашаем-всех-жителей-принять-участие-в-мастер-классе-по-изготовлению-блиндажных-свечей"/></text:h>
      <text:p text:style-name="First_20_paragraph">07.02.2024</text:p>
      <text:p text:style-name="Text_20_body"><text:line-break/></text:p>
      <text:p text:style-name="Text_20_body"><text:line-break/></text:p>
      <text:p text:style-name="Text_20_body">Адрес страницы: <text:a xlink:type="simple" xlink:href="http://brateevo.mos.ru/youth-policy/detail/12152225.html" office:name=""><text:span text:style-name="Definition">http://brateevo.mos.ru/youth-policy/detail/12152225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8T01:51:54Z</meta:creation-date>
    <dc:date>2024-02-08T01:51:54Z</dc:date>
  </office:meta>
</office:document-meta>
</file>