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рт-проектов"/>Старт проектов<text:bookmark-end text:name="старт-проектов"/></text:h>
      <text:p text:style-name="First_20_paragraph">28.10.2022</text:p>
      <text:p text:style-name="Text_20_body"> </text:p>
      <text:p text:style-name="Text_20_body">Твои любимые проекты возвращаются! Молодежный парламент Москвы запускает «Мастер слова» и «Школу молодого политика». Рассказываем про каждый из них по порядку.<text:line-break/><text:line-break/>«Мастер слова» – проект для тех, кто хочет научиться грамотно и аргументированно отстаивать свою точку зрения. Для всех желающих 7, 10 и 12 ноября в Центре молодежного парламентаризма пройдут отборочные турниры. Их победители будут представлять свой округ на городских дебатах. Хочешь принять участие? Тогда заполняй заявку: <text:a xlink:type="simple" xlink:href="https://vk.com/away.php?to=https%3A%2F%2Fclck.ru%2F32Vyrp&amp;post=-90526413_34070&amp;cc_key=" office:name=""><text:span text:style-name="Definition">https://clck.ru/32Vyrp</text:span></text:a>.<text:line-break/><text:line-break/>«Школа молодого политика» – познавательный проект для тех, кому интересна политическая сфера. Если ты хочешь научиться разбираться в политике и государственном устройстве, этот проект – отличный шанс понять основополагающие принципы и тонкости политической системы за 4 занятия. Лучшие участники по итогам теоретической части смогут посетить государственные учреждения исполнительной и законодательной властей, федерального и регионального уровней, чтобы лично пообщаться с их представителями. Хочешь стать участником – подавай заявку: <text:a xlink:type="simple" xlink:href="https://vk.com/away.php?to=https%3A%2F%2Fclck.ru%2F32Vypi&amp;post=-90526413_34070&amp;cc_key=" office:name=""><text:span text:style-name="Definition">https://clck.ru/32Vypi</text:span></text:a>.<text:line-break/><text:line-break/>А еще у каждого проекта появились свои ТГ-каналы, где будут публиковаться тематические новости и даты занятий. «Мастер слова»: <text:a xlink:type="simple" xlink:href="https://vk.com/away.php?to=https%3A%2F%2Ft.me%2Fwordsmaster_molparlam&amp;post=-90526413_34070&amp;cc_key=" office:name=""><text:span text:style-name="Definition">https://t.me/wordsmaster_molparlam</text:span></text:a> и «Школа молодого политика»: <text:a xlink:type="simple" xlink:href="https://vk.com/away.php?to=https%3A%2F%2Ft.me%2Fschoolyoungpolitician&amp;post=-90526413_34070&amp;cc_key=" office:name=""><text:span text:style-name="Definition">https://t.me/schoolyoungpolitician</text:span></text:a>. Подписывайся!<text:line-break/><text:line-break/><text:line-break/>Информация с официальной страницы: https://vk.com/molparlam</text:p>
      <text:p text:style-name="Text_20_body"><text:line-break/></text:p>
      <text:p text:style-name="Text_20_body">Адрес страницы: <text:a xlink:type="simple" xlink:href="http://brateevo.mos.ru/youth-policy/detail/11166251.html" office:name=""><text:span text:style-name="Definition">http://brateevo.mos.ru/youth-policy/detail/11166251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8T08:19:40Z</meta:creation-date>
    <dc:date>2024-05-08T08:19:40Z</dc:date>
  </office:meta>
</office:document-meta>
</file>