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вакцинация-животных-против-бешенства-в-юао"/>Бесплатная вакцинация животных против бешенства в ЮАО<text:bookmark-end text:name="бесплатная-вакцинация-животных-против-бешенства-в-юао"/></text:h>
      <text:p text:style-name="First_20_paragraph">07.04.2025</text:p>
      <text:p text:style-name="Text_20_body">В целях сохранения благополучной ситуации по бешенству животных на территории Южного административного округа государственная ветеринарная служба проводит бесплатную вакцинацию.</text:p>
      <text:p text:style-name="Text_20_body">Вакцинация животных против бешенства ежедневно проводится в государственных ветеринарных клиниках, расположенных на территории округа:</text:p>
      <text:p text:style-name="Text_20_body">-         улица Каспийская, дом 40, Красногвардейская ветеринарная лечебница, с 9:00 до 21:00 ежедневно. Телефон: 8 (495) 321-43-64.</text:p>
      <text:p text:style-name="Text_20_body">-         Старокаширское шоссе, дом 2, Советская ветеринарная лечебница, с 9:00 до 21:00 ежедневно. Телефон: 8 (499) 613-16-57.</text:p>
      <text:p text:style-name="Text_20_body">-         2-й Рощинский проезд, дом 7, Донская ветеринарная лечебница, с 9:00 до 21:00 ежедневно. Телефон: 8 (495) 954-30-54.</text:p>
      <text:p text:style-name="Text_20_body">В апреле владельцы могут вакцинировать питомцев в прививочных пунктах, расположенных в районе Братеево:</text:p>
      <text:p text:style-name="Text_20_body">-         улица Алма-Атинская, дом 9, корпус 2 (помещение ОДС), 11 апреля с 16:00 до 18:00, 12 апреля с 10:00 до 12:00;</text:p>
      <text:p text:style-name="Text_20_body">-         улица Борисовские Пруды, дом 14, корпус 1 (помещение ОДС), 10 апреля с 16:00 до 18:00;</text:p>
      <text:p text:style-name="Text_20_body">-         улица Ключевая, дом 4, корпус 2 (помещение ОДС), 19 апреля с 10:00 до 12:00;</text:p>
      <text:p text:style-name="Text_20_body">-         улица Паромная, дом 9, корпус 2 (помещение ОДС), 11 апреля с 16:00 до 18:00, 12 апреля с 10:00 до 12:00.</text:p>
      <text:p text:style-name="Text_20_body">Информацию о других пунктах вакцинации можно узнать на сайте Комитета ветеринарии города Москвы: https://www.mos.ru/moskomvet/function/punkti_vakcinacii/grafik_aprel/.</text:p>
      <text:p text:style-name="Text_20_body"><text:line-break/></text:p>
      <text:p text:style-name="Text_20_body">Адрес страницы: <text:a xlink:type="simple" xlink:href="http://brateevo.mos.ru/the-state-veterinary-service/detail/12901689.html" office:name=""><text:span text:style-name="Definition">http://brateevo.mos.ru/the-state-veterinary-service/detail/1290168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00:57:40Z</meta:creation-date>
    <dc:date>2025-04-08T00:57:40Z</dc:date>
  </office:meta>
</office:document-meta>
</file>