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онная-памятка-для-владельцев-восприимчивых-животных.-высокопатогенный-грипп-птиц"/>Информационная памятка для владельцев восприимчивых животных. Высокопатогенный грипп птиц<text:bookmark-end text:name="информационная-памятка-для-владельцев-восприимчивых-животных.-высокопатогенный-грипп-птиц"/></text:h>
      <text:p text:style-name="First_20_paragraph">29.07.2024</text:p>
      <text:p text:style-name="Text_20_body"><text:line-break/></text:p>
      <text:p text:style-name="Text_20_body">Адрес страницы: <text:a xlink:type="simple" xlink:href="http://brateevo.mos.ru/the-state-veterinary-service/detail/12497302.html" office:name=""><text:span text:style-name="Definition">http://brateevo.mos.ru/the-state-veterinary-service/detail/12497302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30T05:26:22Z</meta:creation-date>
    <dc:date>2024-07-30T05:26:22Z</dc:date>
  </office:meta>
</office:document-meta>
</file>