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организации-прививочной-кампании-против-бешенства-домашних-животных-на-территории-юао-в-2024-г"/>Об организации прививочной кампании против бешенства домашних животных на территории ЮАО в 2024 г<text:bookmark-end text:name="об-организации-прививочной-кампании-против-бешенства-домашних-животных-на-территории-юао-в-2024-г"/></text:h>
      <text:p text:style-name="First_20_paragraph">05.12.2023</text:p>
      <text:p text:style-name="Text_20_body"><text:line-break/></text:p>
      <text:p text:style-name="Text_20_body">Адрес страницы: <text:a xlink:type="simple" xlink:href="http://brateevo.mos.ru/the-state-veterinary-service/detail/12025125.html" office:name=""><text:span text:style-name="Definition">http://brateevo.mos.ru/the-state-veterinary-service/detail/1202512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5T23:05:05Z</meta:creation-date>
    <dc:date>2024-07-05T23:05:05Z</dc:date>
  </office:meta>
</office:document-meta>
</file>