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график-закупок-товаров-работ-услуг-для-обеспечения-нужд-субъекта-рф-и-муниципальных-нужд-на-2019-год"/>План-график закупок товаров, работ, услуг для обеспечения нужд субъекта РФ и муниципальных нужд на 2019 год<text:bookmark-end text:name="план-график-закупок-товаров-работ-услуг-для-обеспечения-нужд-субъекта-рф-и-муниципальных-нужд-на-2019-год"/></text:h>
      <text:p text:style-name="First_20_paragraph">11.02.2019</text:p>
      <text:p text:style-name="Text_20_body"><text:span text:style-name="T1">План-график закупок товаров, работ, услуг для обеспечения нужд субъекта Российской Федерации и муниципальных нужд на 2019 год</text:span></text:p>
      <text:p text:style-name="Text_20_body"><text:line-break/></text:p>
      <text:p text:style-name="Text_20_body">Адрес страницы: <text:a xlink:type="simple" xlink:href="http://brateevo.mos.ru/tenders/schedule/detail/7877998.html" office:name=""><text:span text:style-name="Definition">http://brateevo.mos.ru/tenders/schedule/detail/7877998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12:05Z</meta:creation-date>
    <dc:date>2025-04-10T00:12:05Z</dc:date>
  </office:meta>
</office:document-meta>
</file>