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24-году-отделение-сфр-по-москве-и-московской-области-оплатило-более-330-тысяч-дополнительных-выходных-дней-по-уходу-за-детьми-с-инвалидностью"/>В 2024 году Отделение СФР по Москве и Московской области оплатило более 330 тысяч дополнительных выходных дней по уходу за детьми с инвалидностью<text:bookmark-end text:name="в-2024-году-отделение-сфр-по-москве-и-московской-области-оплатило-более-330-тысяч-дополнительных-выходных-дней-по-уходу-за-детьми-с-инвалидностью"/></text:h>
      <text:p text:style-name="First_20_paragraph">04.04.2025</text:p>
      <text:p text:style-name="Text_20_body">В 2024 году Отделение Социального фонда по Москве и Московской области оплатило родителям детей с инвалидностью более 330 тысяч дополнительных выходных дней на общую сумму почти 2,7 миллиарда рублей.</text:p>
      <text:p text:style-name="Text_20_body"> </text:p>
      <text:p text:style-name="Text_20_body">Работающим по трудовому договору родителям, опекунам и попечителям ежемесячно предоставляются четыре дополнительных оплачиваемых выходных дня, которые можно посвятить уходу за детьми. В течение календарного года в общей сложности получается 48 таких дней. Если в семье несколько детей с инвалидностью, количество дополнительных дней по уходу не увеличивается.</text:p>
      <text:p text:style-name="Text_20_body"> </text:p>
      <text:p text:style-name="Text_20_body">Семейная пара вправе сама выбирать, как использовать выходные: брать ежемесячно до четырёх дней либо накапливать, чтобы потом оформить однократно отпуск продолжительностью не более 24 дней. Если оба родителя работают, то дополнительные выходные они могут поделить между собой. К примеру, три дня берет мама, один— папа, или по два дня каждый. При этом даты ухода в мини- отпуск у родителей могут совпадать.</text:p>
      <text:p text:style-name="Text_20_body"> </text:p>
      <text:p text:style-name="Text_20_body">Для оформления выходных необходимо заранее согласовать с работодателем даты отсутствия и подать заявление. К нему нужно приложить документы, подтверждающие право на данную льготу: справку об инвалидности, документ о месте жительства ребёнка с инвалидностью, свидетельство о рождении, справку с места работы другого родителя о том, предоставлялись ли ему дополнительные выходные дни и в каком количестве.</text:p>
      <text:p text:style-name="Text_20_body"> </text:p>
      <text:p text:style-name="Text_20_body">Родителям стоит помнить, что неиспользованные выходные дни нужно успеть потратить в течение года. Оформить их заранее, перенести на следующий период или компенсировать деньгами не получится. Дополнительные выходные не предоставляются в период нахождения в ежегодном, в том числе дополнительном оплачиваемом отпуске, или без сохранения заработной платы, а также во время отпуска по уходу за ребёнком до трёх лет. При этом у другого родителя право на получение такой льготы в данные периоды сохраняется.</text:p>
      <text:p text:style-name="Text_20_body"> </text:p>
      <text:p text:style-name="Text_20_body">Оплата дополнительных дней по уходу производится работодателем из собственных средств в размере среднего заработка работника. Затем эту сумму компенсирует Отделение Социального фонда по Москве и Московской области.</text:p>
      <text:p text:style-name="Text_20_body"> </text:p>
      <text:p text:style-name="Text_20_body">Если остались вопросы, вы всегда можете обратиться к специалистам Отделения СФР по Москве и Московской области, позвонив в единый контакт-центр взаимодействия с гражданами: 8-800-100-00-01 (звонок бесплатный). Также можно получить информацию, подписавшись на наши страницы в социальных сетях:</text:p>
      <text:p text:style-name="Text_20_body"><text:a xlink:type="simple" xlink:href="https://ok.ru/sfr.msk.i.moskobl" office:name=""><text:span text:style-name="Definition">Одноклассники</text:span></text:a></text:p>
      <text:p text:style-name="Text_20_body"> Телеграм</text:p>
      <text:p text:style-name="Text_20_body">ВКонтакте</text:p>
      <text:p text:style-name="Text_20_body"> </text:p>
      <text:p text:style-name="Text_20_body"><text:line-break/></text:p>
      <text:p text:style-name="Text_20_body">Адрес страницы: <text:a xlink:type="simple" xlink:href="http://brateevo.mos.ru/social-sphere/pension-provision/detail/12896463.html" office:name=""><text:span text:style-name="Definition">http://brateevo.mos.ru/social-sphere/pension-provision/detail/1289646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17:37:30Z</meta:creation-date>
    <dc:date>2025-04-04T17:37:30Z</dc:date>
  </office:meta>
</office:document-meta>
</file>