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T3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2025-года-изменился-порядок-назначения-выплат-по-уходу-за-детьми-инвалидами-и-инвалидами-с-детства-i-группы"/>С 2025 года изменился порядок назначения выплат по уходу за детьми-инвалидами и инвалидами с детства I группы<text:bookmark-end text:name="с-2025-года-изменился-порядок-назначения-выплат-по-уходу-за-детьми-инвалидами-и-инвалидами-с-детства-i-группы"/></text:h>
      <text:p text:style-name="First_20_paragraph">10.03.2025</text:p>
      <text:p text:style-name="Text_20_body">В 2025 году вступили в силу изменения, согласно которым ежемесячная выплата по уходу за детьми с инвалидностью и инвалидами с детства I группы будет ежегодно индексироваться. С 1 февраля 2025 года Отделение Социального фонда России по Москве и Московской области проиндексировало размер ежемесячной выплаты до 10 950 рублей (на 9,5%).</text:p>
      <text:p text:style-name="Text_20_body">Также с 2025 года расширен круг получателей ежемесячной выплаты в размере 10 000 рублей. Теперь её в таком размере могут получать не только родители (усыновители) или опекуны (попечители), но и все трудоспособные граждане, которые не работают и ухаживают за детьми с инвалидностью или инвалидами с детства I группы.</text:p>
      <text:p text:style-name="Text_20_body">Ранее выплата в размере 10 000 рублей полагалась только родителям и опекунам, попечителям и усыновителям, для остальных лиц, осуществляющих уход — 1 200 рублей.</text:p>
      <text:p text:style-name="Text_20_body">При этом граждане, которые не являются родителями или усыновителями, а также опекунами и попечителями, могут обратиться в клиентскую службу Отделения Социального фонда и оформить обязательство по осуществлению ухода. Обязательство является одним из условий предоставления выплаты. В дальнейшем его необходимо представлять в любую клиентскую службу Социального фонда ежегодно.</text:p>
      <text:p text:style-name="Text_20_body">Ежемесячная выплата по уходу положена:</text:p>
      <text:p text:style-name="Text_20_body">-  проживающим на территории Российской Федерации;</text:p>
      <text:p text:style-name="Text_20_body">-  осуществляющим уход за ребенком с инвалидностью или инвалидом с  детства I группы;</text:p>
      <text:p text:style-name="Text_20_body">-  не работающим или работающим в режиме неполного рабочего времени, если выплата назначается родителям или  усыновителям, опекунам или попечителям;</text:p>
      <text:p text:style-name="Text_20_body">-  не работающим, если выплата назначается бабушкам, дедушкам, другим родственникам и любым другим лицам;</text:p>
      <text:p text:style-name="Text_20_body">-  не являющимся получателями пенсий и пособий по безработице.</text:p>
      <text:p text:style-name="Text_20_body">-  Если уход за ребёнком с инвалидностью или инвалидом с детства I группы осуществляют несколько человек, ежемесячная выплата назначается только одному из них.</text:p>
      <text:p text:style-name="Text_20_body"> </text:p>
      <text:p text:style-name="Text_20_body"><text:span text:style-name="T1">Можно работать и получать выплату по уходу </text:span></text:p>
      <text:p text:style-name="Text_20_body">В период ухода за детьми- инвалидами, а также инвалидами с детства I группы родитель, опекун имеет право работать в условиях неполного рабочего времени, в том числе дистанционно или на дому.</text:p>
      <text:p text:style-name="Text_20_body">Для подтверждения трудовой деятельности в таком режиме необходимо предоставить в клиентскую службу Отделения СФР по Москве и Московской области трудовой договор и справку от работодателя с указанием особых условий и режима работы.</text:p>
      <text:p text:style-name="Text_20_body"><text:span text:style-name="T1">Пенсионные льготы</text:span></text:p>
      <text:p text:style-name="Text_20_body">Периоды ухода засчитываются в стаж ухаживающему лицу и увеличивают его пенсионные коэффициенты. Полный год ухода даёт 1,8 коэффициента и 1 год стажа.</text:p>
      <text:p text:style-name="Text_20_body">Напомним, один из родителей инвалида с детства имеет право на досрочный выход на пенсию при условии воспитания им ребёнка до 8 лет. Матери могут выйти на пенсию в 50 лет при наличии не менее 15 лет страхового стажа и 30 пенсионных коэффициентов, отцы — в 55 лет при наличии не менее 20 лет страхового стажа и 30 пенсионных коэффициентов.</text:p>
      <text:p text:style-name="Text_20_body"><text:span text:style-name="T2">Если остались вопросы, вы всегда можете обратиться к специалистам Отделения СФР по Москве и Московской области, позвонив в единый контакт-центр взаимодействия с гражданами по тел. 8-800-100-00-01 (звонок бесплатный), а также получить информацию, подписавшись на наши страницы в социальных сетях:</text:span></text:p>
      <text:p text:style-name="Text_20_body">ВК  <text:a xlink:type="simple" xlink:href="https://vk.com/sfr.moskva.i.moskovskaya.oblast" office:name=""><text:span text:style-name="Definition"><text:span text:style-name="T3">https://vk.com/sfr.moskva.i.moskovskaya.oblast</text:span></text:span></text:a></text:p>
      <text:p text:style-name="Text_20_body">ОК  <text:a xlink:type="simple" xlink:href="https://ok.ru/sfr.msk.i.moskobl" office:name=""><text:span text:style-name="Definition"><text:span text:style-name="T3">https://ok.ru/sfr.msk.i.moskobl</text:span></text:span></text:a></text:p>
      <text:p text:style-name="Text_20_body">ТГ <text:a xlink:type="simple" xlink:href="https://t.me/sfr_moskva_i_moskovskayaoblast" office:name=""><text:span text:style-name="Definition"><text:span text:style-name="T3">https://t.me/sfr_moskva_i_moskovskayaoblast</text:span></text:span></text:a></text:p>
      <text:p text:style-name="Text_20_body"><text:line-break/></text:p>
      <text:p text:style-name="Text_20_body">Адрес страницы: <text:a xlink:type="simple" xlink:href="http://brateevo.mos.ru/social-sphere/pension-provision/detail/12848541.html" office:name=""><text:span text:style-name="Definition">http://brateevo.mos.ru/social-sphere/pension-provision/detail/12848541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0T16:29:45Z</meta:creation-date>
    <dc:date>2025-03-10T16:29:45Z</dc:date>
  </office:meta>
</office:document-meta>
</file>