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ъясняем.рф---в-россии-заработал-портал-по-актуальным-вопросам-граждан"/>«Объясняем.РФ» - в России заработал портал по актуальным вопросам граждан<text:bookmark-end text:name="объясняем.рф---в-россии-заработал-портал-по-актуальным-вопросам-граждан"/></text:h>
      <text:p text:style-name="First_20_paragraph">16.03.2022</text:p>
      <text:p text:style-name="Text_20_body">Пенсионный фонд России информирует о запуске Правительством Российской Федерации нового портала «<text:a xlink:type="simple" xlink:href="https://xn--90aivcdt6dxbc.xn--p1ai/" office:name=""><text:span text:style-name="Definition">Объясняем.рф</text:span></text:a>» с проверенной и достоверной информацией о ситуации в социальной сфере, экономике и на рынке труда.</text:p>
      <text:p text:style-name="Text_20_body">Пользователи сайта уже могут ознакомиться с актуальными новостями из проверенных источников, узнать советы экспертов, изучить памятки и полезные материалы по важным темам.  </text:p>
      <text:p text:style-name="Text_20_body">Отдельный раздел посвящен опровержению фейковой информации.</text:p>
      <text:p text:style-name="Text_20_body">Также на «Объясняем.рф» отвечают на вопросы, которые волнуют россиян. Так, например, в разделе «Социальная защита» можно узнать о ситуации с выплатами пенсий гражданам, проживающим за рубежом. Можно задать и свой вопрос при помощи формы обратной связи на портале «Объясняем.РФ» или на страницах информационного ресурса: «Телеграм», «Вайбер», «ВКонтакте», «Одноклассники».</text:p>
      <text:p text:style-name="Text_20_body">Напомним, что полную и достоверную информацию о работе Пенсионного фонда России вы также можете найти на нашем сайте и официальных социальных сетях:</text:p>
      <text:p text:style-name="Text_20_body">Официальный сайт ПФР – <text:a xlink:type="simple" xlink:href="https://pfr.gov.ru/" office:name=""><text:span text:style-name="Definition">https://pfr.gov.ru.</text:span></text:a></text:p>
      <text:p text:style-name="Text_20_body">Официальная страница ПФР в социальной сети «ВКонтакте» – <text:a xlink:type="simple" xlink:href="https://vk.com/pension_fond" office:name=""><text:span text:style-name="Definition">https://vk.com/pension_fond</text:span></text:a>.</text:p>
      <text:p text:style-name="Text_20_body">Официальная страница ПФР в социальной сети «Одноклассники» – <text:a xlink:type="simple" xlink:href="https://ok.ru/pensionfond" office:name=""><text:span text:style-name="Definition">https://ok.ru/pensionfond</text:span></text:a>.</text:p>
      <text:p text:style-name="Text_20_body"> </text:p>
      <text:p text:style-name="Text_20_body"><text:span text:style-name="T1">ГУ ПФР № 8 по г. Москве и Московской области</text:span></text:p>
      <text:p text:style-name="Text_20_body"><text:span text:style-name="T1"> </text:span></text:p>
      <text:p text:style-name="Text_20_body"><text:line-break/></text:p>
      <text:p text:style-name="Text_20_body">Адрес страницы: <text:a xlink:type="simple" xlink:href="http://brateevo.mos.ru/social-sphere/pension-provision/detail/10682340.html" office:name=""><text:span text:style-name="Definition">http://brateevo.mos.ru/social-sphere/pension-provision/detail/10682340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1:27:45Z</meta:creation-date>
    <dc:date>2025-04-10T01:27:45Z</dc:date>
  </office:meta>
</office:document-meta>
</file>