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ремя-ухода-за-детьми-автоматически-учитывается-при-оформлении-пенсии"/>Время ухода за детьми автоматически учитывается при оформлении пенсии<text:bookmark-end text:name="время-ухода-за-детьми-автоматически-учитывается-при-оформлении-пенсии"/></text:h>
      <text:p text:style-name="First_20_paragraph">09.03.2022</text:p>
      <text:p text:style-name="Text_20_body">Главное управление ПФР № 8 по г. Москве и Московской области информирует граждан, что Пенсионный фонд России автоматически учитывает женщинам периоды ухода за детьми при оформлении пенсии. По действующим правилам, это время включается в стаж мамы и увеличивает ее пенсионные коэффициенты. Источником информации для отражения периодов ухода на лицевом счете служат данные реестра ЗАГС о рождении детей, данные об обращениях за материнским капиталом, а также сведения о единовременных выплатах семьям с детьми по указам президента. За счет такого информационного обмена в прошлом году Пенсионный фонд проактивно дополнил лицевые счета 4,7 млн женщин новыми сведениями.</text:p>
      <text:p text:style-name="Text_20_body">Автоматическое включение информации об уходе за детьми в лицевые счета женщин каждый год увеличивает долю пенсий, оформляемых полностью дистанционно только по одному заявлению, без визита в клиентский офис и дополнительных подтверждающих документов.</text:p>
      <text:p text:style-name="Text_20_body">Напомним, что первые 1,5 года после рождения ребенка засчитываются маме в стаж и дают ей 2,7 пенсионного коэффициента при назначении пенсии. Такой же по продолжительности период ухода за вторым ребенком позволяет сформировать аналогичный стаж, но более высокие пенсионные коэффициенты – 5,4. Уход за третьим или четвертым ребенком дает еще 1,5 года стажа и 8,1 пенсионного коэффициента. Мама четырех детей, таким образом, может сформировать до 24,3 коэффициента, которых сегодня, например, достаточно для выхода на пенсию по возрасту.</text:p>
      <text:p text:style-name="Text_20_body">Если женщина продолжает работать после рождения ребенка, при оформлении пенсии ей учитываются наиболее выгодные коэффициенты и стаж – за время трудоустройства либо за время, когда она могла бы осуществлять уход. При этом период ухода может быть также засчитан отцу ребенка вместо мамы.</text:p>
      <text:p text:style-name="Text_20_body"> </text:p>
      <text:p text:style-name="Text_20_body"><text:span text:style-name="T1">ГУ ПФР № 8 по г. Москве и Московской области</text:span></text:p>
      <text:p text:style-name="Text_20_body"><text:line-break/></text:p>
      <text:p text:style-name="Text_20_body">Адрес страницы: <text:a xlink:type="simple" xlink:href="http://brateevo.mos.ru/social-sphere/pension-provision/detail/10669172.html" office:name=""><text:span text:style-name="Definition">http://brateevo.mos.ru/social-sphere/pension-provision/detail/10669172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5T20:46:17Z</meta:creation-date>
    <dc:date>2024-09-25T20:46:17Z</dc:date>
  </office:meta>
</office:document-meta>
</file>