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ие-выплаты-пенсионного-фонда-положены-военным-в-отставке"/>Какие выплаты Пенсионного фонда положены военным в отставке<text:bookmark-end text:name="какие-выплаты-пенсионного-фонда-положены-военным-в-отставке"/></text:h>
      <text:p text:style-name="First_20_paragraph">01.03.2022</text:p>
      <text:p text:style-name="Text_20_body">Если военный в отставке занимается предпринимательской деятельностью и платит за себя взносы на обязательное пенсионное страхование, он также имеет право на гражданскую пенсию при соблюдении указанных условий.</text:p>
      <text:p text:style-name="Text_20_body">Сегодня 780 тыс. военных пенсионеров получают страховую пенсию по старости, назначаемую ПФР.</text:p>
      <text:p text:style-name="Text_20_body">Помимо пенсии, военные в отставке имеют право на отдельные социальные выплаты. Среди них прежде всего <text:a xlink:type="simple" xlink:href="https://pfr.gov.ru/grazhdanam/federal_beneficiaries/edv" office:name=""><text:span text:style-name="Definition">ежемесячная денежная выплата</text:span></text:a> (ЕДВ). Эту меру поддержки устанавливают по федеральным льготам, и сегодня Пенсионный фонд предоставляет ее военнослужащим, ставшим инвалидами при исполнении служебного долга (а также сотрудникам МЧС, органов внутренних дел и пожарным), ветеранам боевых действии, семьям погибших военнослужащих, Героям России и СССР, инвалидам и участникам Великой Отечественной войны и их семьям. ЕДВ по указанным основаниям получает больше миллиона человек.</text:p>
      <text:p text:style-name="Text_20_body">С этого года Пенсионный фонд также начал осуществлять <text:a xlink:type="simple" xlink:href="https://pfr.gov.ru/grazhdanam/mery_podderzhki/Military_families/" office:name=""><text:span text:style-name="Definition">ряд выплат</text:span></text:a>, которые раньше предоставлялись семьям военных и сотрудников силовых ведомств органами социальной защиты населения. Среди таких пособий единовременная выплата беременной жене военнослужащего по призыву, ежемесячное пособие на ребенка призывника, проходящего службу, компенсация коммунальных платежей семьям погибших и умерших военных, ежегодная выплата на летний оздоровительный отдых ребенка и другие. Всего такие меры поддержки получают 175 тыс. человек.</text:p>
      <text:p text:style-name="Text_20_body"><text:line-break/></text:p>
      <text:p text:style-name="Text_20_body">Адрес страницы: <text:a xlink:type="simple" xlink:href="http://brateevo.mos.ru/social-sphere/pension-provision/detail/10654301.html" office:name=""><text:span text:style-name="Definition">http://brateevo.mos.ru/social-sphere/pension-provision/detail/10654301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2:44:25Z</meta:creation-date>
    <dc:date>2023-05-30T12:44:25Z</dc:date>
  </office:meta>
</office:document-meta>
</file>