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валидам-станет-проще-получить-компенсацию-по-осаго"/>Инвалидам станет проще получить компенсацию по ОСАГО<text:bookmark-end text:name="инвалидам-станет-проще-получить-компенсацию-по-осаго"/></text:h>
      <text:p text:style-name="First_20_paragraph">20.01.2022</text:p>
      <text:p text:style-name="Text_20_body">Главное управление ПФР № 8 по г. Москве и Московской области  информирует, что граждане, имеющие инвалидность, независимо от установленной им группы могут получить компенсацию в размере 50% уплаченной премии по полису ОСАГО. Такая льгота предусмотрена <text:a xlink:type="simple" xlink:href="http://www.consultant.ru/document/cons_doc_LAW_36528/e4efd85c32bd8344927788dcdc25412f3c7f2054/" office:name="Статья 17 федерального закона от 25 апреля 2002 года № 40-ФЗ "><text:span text:style-name="Definition">законом</text:span></text:a> об обязательном автостраховании и раньше предоставлялась органами социальной защиты населения. С 2022 года компенсация вместе с рядом других выплат <text:a xlink:type="simple" xlink:href="https://pfr.gov.ru/press_center~2021/12/29/233662" office:name="Пенсионный фонд расширяет перечень предоставляемых мер соцподдержки"><text:span text:style-name="Definition">передана</text:span></text:a> Пенсионному фонду России и назначается его территориальными отделениями.</text:p>
      <text:p text:style-name="Text_20_body">Одним из условий оформления компенсации в соответствии с действующим регламентом является предъявление инвалидом или его представителем полиса ОСАГО. С переходом услуги в Пенсионный фонд планируется исключить эту обязанность и полностью автоматизировать назначение компенсации, чтобы она оформлялась без заявления и документов, как это работает со всеми пенсиями и соцвыплатами ПФР инвалидам.</text:p>
      <text:p text:style-name="Text_20_body">Такой формат удастся реализовать благодаря информационным системам Пенсионного фонда и Российского союза автостраховщиков (РСА). Подключение РСА к межведомственному взаимодействию и указание СНИЛСа при заключении договора ОСАГО позволят автоматически передавать данные о полисе из информационной системы обязательного автострахования в Единую информационную систему социального обеспечения (ЕГИССО). Остальные сведения – об установленной инвалидности, медицинских показаниях для приобретения транспорта и законных представителях инвалида – уже поступают в фонд из Федерального реестра инвалидов и ЕГИССО.</text:p>
      <text:p text:style-name="Text_20_body">До того, как будет введена проактивная выплата компенсации, инвалиду или его представителю необходимо обратиться в клиентскую службу Пенсионного фонда по месту жительства с полисом ОСАГО. Сделать это можно в течение всего времени действия полиса, то есть на протяжении года. Решение о предоставлении компенсации принимается за 5 рабочих дней и в такой же срок перечисляется инвалиду.</text:p>
      <text:p text:style-name="Text_20_body">Напомним, что <text:a xlink:type="simple" xlink:href="https://pfr.gov.ru/grazhdanam/mery_podderzhki/ctp_compensation" office:name="Компенсация стоимости полиса ОСАГО"><text:span text:style-name="Definition">компенсация</text:span></text:a> по обязательному автострахованию положена инвалидам, которым транспорт необходим по медицинскими показаниям в соответствии с программой реабилитации или абилитации. Выплата предоставляется по одному полису ОСАГО, в котором указано не больше трех водителей, включая самого инвалида или его законного представителя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brateevo.mos.ru/social-sphere/pension-provision/detail/10574585.html" office:name=""><text:span text:style-name="Definition">http://brateevo.mos.ru/social-sphere/pension-provision/detail/1057458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0:59:33Z</meta:creation-date>
    <dc:date>2023-05-30T20:59:33Z</dc:date>
  </office:meta>
</office:document-meta>
</file>