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ые-выплаты-соцподдержки-россияне-получат-17-января"/>Первые выплаты соцподдержки россияне получат 17 января<text:bookmark-end text:name="первые-выплаты-соцподдержки-россияне-получат-17-января"/></text:h>
      <text:p text:style-name="First_20_paragraph">10.01.2022</text:p>
      <text:p text:style-name="Text_20_body">Главное управление ПФР № 8 по г. Москве и Московской области информирует, что первые выплаты соцподдержки россияне получат 17 января 2022 года.</text:p>
      <text:p text:style-name="Text_20_body">Это будет досрочная доставка пособий за январь, которая по стандартному выплатному графику происходит в феврале. С указанной даты средства начнут одновременно приходить и тем, кто получает их через почтовые отделения, и тем, кому деньги зачисляются на счет в банке.</text:p>
      <text:p text:style-name="Text_20_body">В феврале пособия будут выплачиваться только по новым назначениям, тем гражданам, которые оформят выплаты в январе и феврале. С марта перечисление средств вернется к стандартному график, согласно которому пособия за предыдущий месяц выплачиваются в новом месяце.</text:p>
      <text:p text:style-name="Text_20_body">Получить информацию по вопросам назначения выплат, передаваемых Пенсионному фонду из органов соцзащиты, можно по <text:a xlink:type="simple" xlink:href="https://pfr.gov.ru/contacts/counseling_center/reg_lines" office:name=""><text:span text:style-name="Definition">справочным телефонам</text:span></text:a> региональных отделений ПФР или через Единый контакт-центр по номеру 8-800-6-000-000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 </text:p>
      <text:p text:style-name="Text_20_body"><text:line-break/></text:p>
      <text:p text:style-name="Text_20_body">Адрес страницы: <text:a xlink:type="simple" xlink:href="http://brateevo.mos.ru/social-sphere/pension-provision/detail/10523015.html" office:name=""><text:span text:style-name="Definition">http://brateevo.mos.ru/social-sphere/pension-provision/detail/1052301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06:30Z</meta:creation-date>
    <dc:date>2023-05-30T21:06:30Z</dc:date>
  </office:meta>
</office:document-meta>
</file>