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речень-отдельных-мер-социальной-поддержки-которые-осуществляются-пенсионным-фондом-российской-федерации-с-1-января-2022-г."/>Перечень отдельных мер социальной поддержки, которые осуществляются Пенсионным фондом Российской Федерации с 1 января 2022 г.<text:bookmark-end text:name="перечень-отдельных-мер-социальной-поддержки-которые-осуществляются-пенсионным-фондом-российской-федерации-с-1-января-2022-г."/></text:h>
      <text:p text:style-name="First_20_paragraph">10.01.2022</text:p>
      <text:p text:style-name="Text_20_body"><text:span text:style-name="T1">Главное управление ПФР № 8 по г. Москве и Московской области предоставляет перечень социальных выплат.</text:span></text:p>
      <text:p text:style-name="Text_20_body"><text:span text:style-name="T1"> </text:span></text:p>
      <text:p text:style-name="Text_20_body"><text:span text:style-name="T1">Семьи с детьми</text:span></text:p>
      <text:p text:style-name="Text_20_body">1.     Единовременное пособие по беременности и родам</text:p>
      <text:p text:style-name="Text_20_body">2.     Единовременное пособие при рождении ребенка</text:p>
      <text:p text:style-name="Text_20_body">3.     Единовременное пособие при усыновлении ребенка</text:p>
      <text:p text:style-name="Text_20_body">4.     Ежемесячное пособие по уходу за ребенком до 1,5 лет</text:p>
      <text:p text:style-name="Text_20_body">5.     Единовременное пособие беременной жене военнослужащего по призыву</text:p>
      <text:p text:style-name="Text_20_body">6.     Ежемесячное пособие на ребенка военнослужащего по призыву</text:p>
      <text:p text:style-name="Text_20_body"> </text:p>
      <text:p text:style-name="Text_20_body"><text:span text:style-name="T1">Военные и их семьи</text:span></text:p>
      <text:p text:style-name="Text_20_body">1.     Компенсация коммунальных платежей</text:p>
      <text:p text:style-name="Text_20_body">2.     Единовременная компенсация на ремонт дома</text:p>
      <text:p text:style-name="Text_20_body">3.     Ежегодная выплата на летний оздоровительный отдых ребенка</text:p>
      <text:p text:style-name="Text_20_body">4.     Ежемесячное пособие на ребенка</text:p>
      <text:p text:style-name="Text_20_body">5.     Ежемесячная компенсация инвалидам по военной травме<text:line-break/><text:line-break/></text:p>
      <text:p text:style-name="Text_20_body"><text:line-break/><text:span text:style-name="T1">Граждане, подвергшиеся воздействию радиации</text:span></text:p>
      <text:p text:style-name="Text_20_body">1.     Компенсации пострадавшим вследствие аварии на Чернобыльской АЭС</text:p>
      <text:p text:style-name="Text_20_body">2.     Ежемесячная компенсация за проживание или работу в зонах радиоактивного загрязнения</text:p>
      <text:p text:style-name="Text_20_body">3.     Ежегодное вознаграждение за работу в зонах радиоактивного загрязнения</text:p>
      <text:p text:style-name="Text_20_body">4.     Ежемесячная компенсация в возмещение вреда здоровью инвалидам</text:p>
      <text:p text:style-name="Text_20_body">5.     Ежемесячная компенсация в возмещение вреда здоровью нетрудоспособным</text:p>
      <text:p text:style-name="Text_20_body">6.     Единовременная выплата к дополнительному отпуску и компенсация оздоровительных процедур</text:p>
      <text:p text:style-name="Text_20_body">7.     Ежемесячное пособие по безработице</text:p>
      <text:p text:style-name="Text_20_body">8.     Сохранение среднего заработка</text:p>
      <text:p text:style-name="Text_20_body">9.     Ежемесячное пособие на детей до 3 лет</text:p>
      <text:p text:style-name="Text_20_body">10. Ежемесячная компенсация расходов на продукты питания</text:p>
      <text:p text:style-name="Text_20_body">11. Ежемесячная компенсация на питание детей</text:p>
      <text:p text:style-name="Text_20_body">12. Ежемесячная компенсация на молочное питание детей до 3 лет</text:p>
      <text:p text:style-name="Text_20_body">13. Единовременная выплата и компенсация расходов при переселении из радиоактивных зон</text:p>
      <text:p text:style-name="Text_20_body">14. Единовременная компенсация утраченного имущества</text:p>
      <text:p text:style-name="Text_20_body">15. Ежемесячная компенсация по потере кормильца</text:p>
      <text:p text:style-name="Text_20_body">16. Пособие на погребение</text:p>
      <text:p text:style-name="Text_20_body">17. Единовременная выплата по потере кормильца<text:line-break/><text:line-break/><text:line-break/></text:p>
      <text:p text:style-name="Text_20_body"><text:span text:style-name="T1">Реабилитированным жертвам политических репрессий:</text:span></text:p>
      <text:p text:style-name="Text_20_body">1.     Денежная компенсация реабилитированным жертвам политических репрессий СССР за время, проведенное в местах лишения свободы или психиатрических учреждениях, а также компенсация конфискованного имущества.<text:line-break/><text:line-break/></text:p>
      <text:p text:style-name="Text_20_body"><text:span text:style-name="T1">Инвалидам, имеющим транспорт</text:span></text:p>
      <text:p text:style-name="Text_20_body">1.     Компенсация ОСАГО</text:p>
      <text:p text:style-name="Text_20_body"> </text:p>
      <text:p text:style-name="Text_20_body"> </text:p>
      <text:p text:style-name="Text_20_body"><text:span text:style-name="T1">ГУ ПФР № 8 по г. Москве и Московской области</text:span></text:p>
      <text:p text:style-name="Text_20_body"><text:span text:style-name="T1"> </text:span></text:p>
      <text:p text:style-name="Text_20_body"><text:span text:style-name="T1"> </text:span></text:p>
      <text:p text:style-name="Text_20_body"><text:line-break/></text:p>
      <text:p text:style-name="Text_20_body">Адрес страницы: <text:a xlink:type="simple" xlink:href="http://brateevo.mos.ru/social-sphere/pension-provision/detail/10523009.html" office:name=""><text:span text:style-name="Definition">http://brateevo.mos.ru/social-sphere/pension-provision/detail/10523009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21:08:01Z</meta:creation-date>
    <dc:date>2023-05-30T21:08:01Z</dc:date>
  </office:meta>
</office:document-meta>
</file>