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размер-фиксированной-выплаты-к-страховой-пенсии-по-старости"/>Размер фиксированной выплаты к страховой пенсии по старости<text:bookmark-end text:name="размер-фиксированной-выплаты-к-страховой-пенсии-по-старости"/></text:h>
      <text:p text:style-name="First_20_paragraph">25.11.2021</text:p>
      <text:p text:style-name="Text_20_body"><text:span text:style-name="T1">ГУ ПФР № 8 по г. Москве и Московской области</text:span> напоминает, что по состоянию на <text:span text:style-name="T1">01.01.2021</text:span> размер фиксированной выплаты к страховой пенсии по старости составляет <text:span text:style-name="T1">6044</text:span> <text:span text:style-name="T1">рублей 48 копеек</text:span> в месяц.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<text:span text:style-name="T1">Категория получателей пенсии</text:span></text:p>
          </table:table-cell>
          <table:table-cell table:style-name="TableRowCell" office:value-type="string">
            <text:p text:style-name="Table_20_Contents"><text:span text:style-name="T1">Размер фиксированный выплаты к страховой пенсии по старости с учетом повышений к ней</text:span></text:p>
          </table:table-cell>
        </table:table-row>
        <table:table-row>
          <table:table-cell table:style-name="TableRowCell" office:value-type="string">
            <text:p text:style-name="Table_20_Contents">Граждане, достигшие 80-летнего возраста (не имеющие иждивенцев)</text:p>
            <text:p text:style-name="Table_20_Contents"> </text:p>
            <text:p text:style-name="Table_20_Contents">Инвалиды I группы (не имеющие иждивенцев)</text:p>
          </table:table-cell>
          <table:table-cell table:style-name="TableRowCell" office:value-type="string">
            <text:p text:style-name="Table_20_Contents">12 088 рублей 96 копеек  в месяц</text:p>
          </table:table-cell>
        </table:table-row>
        <table:table-row>
          <table:table-cell table:style-name="TableRowCell" office:value-type="string">
            <text:p text:style-name="Table_20_Contents">Граждане, на иждивении которых, находятся нетрудоспособные члены семьи (кроме лиц, достигших 80-летнего возраста или являющихся инвалидами 1 группы)</text:p>
          </table:table-cell>
          <table:table-cell table:style-name="TableRowCell" office:value-type="string">
            <text:p text:style-name="Table_20_Contents">С 1 иждивенцем – 8 059 рублей 31 копейка в месяц</text:p>
            <text:p text:style-name="Table_20_Contents">С 2 иждивенцами – 10 074 рубля 14 копеек в месяц</text:p>
            <text:p text:style-name="Table_20_Contents">С 3 иждивенцами – 12 088 рублей 97 копеек в месяц</text:p>
          </table:table-cell>
        </table:table-row>
        <table:table-row>
          <table:table-cell table:style-name="TableRowCell" office:value-type="string">
            <text:p text:style-name="Table_20_Contents">Граждане, достигшие возраста 80 лет или являющиеся инвалидами I группы, на иждивении которых находятся нетрудоспособные члены семьи</text:p>
          </table:table-cell>
          <table:table-cell table:style-name="TableRowCell" office:value-type="string">
            <text:p text:style-name="Table_20_Contents">С 1 иждивенцем – 14103 рубля  79 копеек в месяц</text:p>
            <text:p text:style-name="Table_20_Contents">С 2 иждивенцами – 16118 рублей 62 копейки в месяц</text:p>
            <text:p text:style-name="Table_20_Contents">С 3 иждивенцами - 18133 рубля 45 копеек в месяц</text:p>
          </table:table-cell>
        </table:table-row>
        <table:table-row>
          <table:table-cell table:style-name="TableRowCell" office:value-type="string">
            <text:p text:style-name="Table_20_Contents">Граждане, проживающие в районах Крайнего Севера и приравненных к ним местностях</text:p>
          </table:table-cell>
          <table:table-cell table:style-name="TableRowCell" office:value-type="string">
            <text:p text:style-name="Table_20_Contents">Фиксированная выплата к страховой пенсии по старости и повышения к ней увеличиваются на соответствующий районный коэффициент</text:p>
          </table:table-cell>
        </table:table-row>
        <table:table-row>
          <table:table-cell table:style-name="TableRowCell" office:value-type="string">
            <text:p text:style-name="Table_20_Contents">Граждане не имеющие иждивенцев, проработавшие не менее 15 календарных лет в районах Крайнего Севера и имеющие страховой стаж не менее 25 лет у мужчин или не менее 20 лет у женщин (кроме лиц, достигших 80-летнего возраста или являющихся инвалидами 1 группы)</text:p>
          </table:table-cell>
          <table:table-cell table:style-name="TableRowCell" office:value-type="string">
            <text:p text:style-name="Table_20_Contents">9066 рублей  72 копейки в месяц (независимо от места жительства)</text:p>
          </table:table-cell>
        </table:table-row>
        <table:table-row>
          <table:table-cell table:style-name="TableRowCell" office:value-type="string">
            <text:p text:style-name="Table_20_Contents">Граждане не имеющие иждивенцев, проработавшие не менее 15 календарных лет в районах Крайнего Севера и имеющие страховой стаж для мужчин не менее 25, а для женщин не менее 20 лет, достигшие возраста 80 лет или являющиеся инвалидами I группы</text:p>
          </table:table-cell>
          <table:table-cell table:style-name="TableRowCell" office:value-type="string">
            <text:p text:style-name="Table_20_Contents">18133 рубля 44 копейки в месяц (независимо от места жительства)</text:p>
          </table:table-cell>
        </table:table-row>
        <table:table-row>
          <table:table-cell table:style-name="TableRowCell" office:value-type="string">
            <text:p text:style-name="Table_20_Contents">Граждане, проработавшие не менее 15 календарных лет в районах Крайнего Севера и имеющие страховой стаж не менее 25 лет у мужчин или не менее 20 лет у женщин, на иждивении которых, находятся нетрудоспособные члены семьи (кроме лиц, достигших 80-летнего возраста или являющихся инвалидами 1 группы)</text:p>
          </table:table-cell>
          <table:table-cell table:style-name="TableRowCell" office:value-type="string">
            <text:p text:style-name="Table_20_Contents">С 1 иждивенцем - 12088 рублей 97 копеек в месяц</text:p>
            <text:p text:style-name="Table_20_Contents">С 2 иждивенцами - 15111 рублей 21 копейка  в месяц</text:p>
            <text:p text:style-name="Table_20_Contents">С 3 иждивенцами – 18133 рубля 46 копеек в месяц (независимо от места жительства)</text:p>
          </table:table-cell>
        </table:table-row>
        <table:table-row>
          <table:table-cell table:style-name="TableRowCell" office:value-type="string">
            <text:p text:style-name="Table_20_Contents">Граждане, проработавшие не менее 15 календарных лет в районах Крайнего Севера и имеющие страховой стаж для мужчин не менее 25, а для женщин не менее 20 лет, достигшие возраста 80 лет или являющиеся инвалидами I группы, на иждивении которых, находятся нетрудоспособные члены семьи</text:p>
          </table:table-cell>
          <table:table-cell table:style-name="TableRowCell" office:value-type="string">
            <text:p text:style-name="Table_20_Contents">С 1 иждивенцем – 21155 рублей 69 копеек в месяц</text:p>
            <text:p text:style-name="Table_20_Contents">С 2 иждивенцами - 24177 рублей 93 копейки в месяц</text:p>
            <text:p text:style-name="Table_20_Contents">С 3 иждивенцами - 27200 рублей 18 копеек в месяц (независимо от места жительства)</text:p>
          </table:table-cell>
        </table:table-row>
        <table:table-row>
          <table:table-cell table:style-name="TableRowCell" office:value-type="string">
            <text:p text:style-name="Table_20_Contents">Граждане не имеющие иждивенцев, проработавшие не менее календарных 20 лет в местностях, приравненных к районам Крайнего Севера, имеющие страховой стаж не менее 25 лет у мужчин или не менее 20 лет у женщин (кроме лиц, достигших 80-летнего возраста или являющихся инвалидами 1 группы)</text:p>
          </table:table-cell>
          <table:table-cell table:style-name="TableRowCell" office:value-type="string">
            <text:p text:style-name="Table_20_Contents"> 7857 рублей  82 копейки в месяц (независимо от места жительства)</text:p>
          </table:table-cell>
        </table:table-row>
        <table:table-row>
          <table:table-cell table:style-name="TableRowCell" office:value-type="string">
            <text:p text:style-name="Table_20_Contents">Граждане не имеющие иждивенцев, проработавшие не менее 20 календарных лет в местностях, приравненных к районам Крайнего Севера, имеющие страховой стаж не менее 25 лет у мужчин или не менее 20 лет у женщин, достигшие возраста 80 лет или являющиеся инвалидами I группы</text:p>
          </table:table-cell>
          <table:table-cell table:style-name="TableRowCell" office:value-type="string">
            <text:p text:style-name="Table_20_Contents">15715 рублей  64 копейки в месяц (независимо от места жительства)</text:p>
          </table:table-cell>
        </table:table-row>
        <table:table-row>
          <table:table-cell table:style-name="TableRowCell" office:value-type="string">
            <text:p text:style-name="Table_20_Contents">Граждане, проработавшие не менее 20 календарных лет в местностях, приравненных к районам Крайнего Севера, имеющие страховой стаж не менее 25 лет у мужчин или не менее 20 лет у женщин, на иждивении которых, находятся нетрудоспособные члены семьи (кроме лиц, достигших 80-летнего возраста или являющихся инвалидами 1 группы)</text:p>
          </table:table-cell>
          <table:table-cell table:style-name="TableRowCell" office:value-type="string">
            <text:p text:style-name="Table_20_Contents">С 1 иждивенцем – 10477 рублей 10 копеек в месяц</text:p>
            <text:p text:style-name="Table_20_Contents">С 2 иждивенцами - 13096 рублей  38 копеек в месяц</text:p>
            <text:p text:style-name="Table_20_Contents">С 3 иждивенцами - 15715 рублей 66 копеек в месяц (независимо от места жительства)</text:p>
          </table:table-cell>
        </table:table-row>
        <table:table-row>
          <table:table-cell table:style-name="TableRowCell" office:value-type="string">
            <text:p text:style-name="Table_20_Contents">Граждане, проработавшие не менее 20 календарных лет в местностях, приравненных к районам Крайнего Севера, имеющие страховой стаж не менее 25 лет у мужчин или не менее 20 лет у женщин, достигшие возраста 80 лет или являющиеся инвалидами I группы, на иждивении которых, находятся нетрудоспособные члены семьи</text:p>
          </table:table-cell>
          <table:table-cell table:style-name="TableRowCell" office:value-type="string">
            <text:p text:style-name="Table_20_Contents">С 1 иждивенцем - 18334 рубля  92 копейки в месяц</text:p>
            <text:p text:style-name="Table_20_Contents">С 2 иждивенцами – 20954 рубля 20 копеек в месяц</text:p>
            <text:p text:style-name="Table_20_Contents">С 3 иждивенцами - 23573 рубля 48 копеек в месяц (независимо от места жительства)</text:p>
          </table:table-cell>
        </table:table-row>
      </table:table>
      <text:p text:style-name="First_20_paragraph"> </text:p>
      <text:p text:style-name="Text_20_body">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brateevo.mos.ru/social-sphere/pension-provision/detail/10425451.html" office:name=""><text:span text:style-name="Definition">http://brateevo.mos.ru/social-sphere/pension-provision/detail/10425451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1:23:10Z</meta:creation-date>
    <dc:date>2023-05-30T21:23:10Z</dc:date>
  </office:meta>
</office:document-meta>
</file>