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</style:style>
    <style:style style:name="P2" style:family="paragraph" style:parent-style-name="Text_20_body" style:list-style-name="L2">
    </style:style>
  </office:automatic-styles>
  <office:body>
    <office:text>
      <text:h text:style-name="Heading_20_3" text:outline-level="3"><text:bookmark-start text:name="порядок-возобновления-выплаты-пенсии"/>Порядок возобновления выплаты пенсии<text:bookmark-end text:name="порядок-возобновления-выплаты-пенсии"/></text:h>
      <text:p text:style-name="First_20_paragraph">25.11.2021</text:p>
      <text:p text:style-name="Text_20_body">Главное управление ПФР № 8 по г. Москве и Московской области информировало граждан о юридической возможности приостановления выплаты пенсии, а теперь мы расскажем о возможности возобновления выплат.</text:p>
      <text:p text:style-name="Text_20_body">Существует следующий порядок возобновления выплаты пенсии:</text:p>
      <text:list text:style-name="L1">
        <text:list-item>
          <text:p text:style-name="P1">- при устранении обстоятельств, повлекших приостановление выплаты пенсий, выплата пенсий возобновляется;</text:p>
          <text:p text:style-name="P1">- возобновление выплаты пенсии (<text:a xlink:type="simple" xlink:href="https://pfr.gov.ru/files/id/zhiznsit/pens/2017/zayav_vozob_vipl.doc" office:name=""><text:span text:style-name="Definition">бланк заявления</text:span></text:a>) производится с 1-го числа месяца, следующего за месяцем, в котором органом, осуществляющим пенсионное обеспечение, были получены заявление о возобновлении выплаты пенсии и соответствующие документы. При этом пенсионеру выплачиваются неполученные им суммы пенсии за все время, в течение которого выплата пенсии была приостановлена. Подать заявление можно так же через <text:a xlink:type="simple" xlink:href="https://es.pfrf.ru/" office:name=""><text:span text:style-name="Definition">личный кабинет</text:span></text:a> на <text:a xlink:type="simple" xlink:href="https://www.gosuslugi.ru/" office:name=""><text:span text:style-name="Definition">Едином портале государственных и муниципальных услуг</text:span></text:a> (функций);</text:p>
          <text:p text:style-name="P1">- выплата социальной пенсии по старости лицам, достигшим возраста 70 и 65 лет (соответственно мужчины и женщины), а также гражданам из числа малочисленных народов Севера приостанавливается на период осуществления ими оплачиваемой работы.</text:p>
          <text:p text:style-name="P1">Выплата пенсии также восстанавливается:</text:p>
          <text:p text:style-name="P1">- в случае отмены решения суда об объявлении пенсионера умершим или решения суда о признании пенсионера безвестно отсутствующим. Выплата пенсии восстанавливается с 1-го числа месяца, следующего за месяцем, в котором вступило в законную силу соответствующее решение;</text:p>
          <text:p text:style-name="P1">- по желанию пенсионера в случае наступления новых обстоятельств или надлежащего подтверждения прежних обстоятельств, дающих право на установление пенсии, если со дня прекращения выплаты указанной пенсии прошло не более 10 лет. В этом случае выплата пенсии восстанавливается с 1-го числа месяца, следующего за месяцем, в котором органом, осуществляющим пенсионное обеспечение, получены заявление о восстановлении выплаты этой пенсии и все необходимые документы;</text:p>
          <text:p text:style-name="P1">- при подаче пенсионером заявления о восстановлении выплаты пенсии (<text:a xlink:type="simple" xlink:href="https://pfr.gov.ru/files/id/zhiznsit/pens/2016/vostanovlenie_viplatii_pensii.doc" office:name=""><text:span text:style-name="Definition">бланк заявления</text:span></text:a>) после отказа от ее получения, выплата пенсии восстанавливается с 1-го числа месяца, следующего за месяцем, в котором органом, осуществляющим пенсионное обеспечение получено соответствующее заявление пенсионера. Подать заявление можно так же через <text:a xlink:type="simple" xlink:href="https://www.gosuslugi.ru/" office:name=""><text:span text:style-name="Definition">Единый портал государственных и муниципальных услуг</text:span></text:a> (функций).</text:p>
        </text:list-item>
      </text:list>
      <text:list text:style-name="L2">
</text:list>
      <text:p text:style-name="First_20_paragraph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brateevo.mos.ru/social-sphere/pension-provision/detail/10425430.html" office:name=""><text:span text:style-name="Definition">http://brateevo.mos.ru/social-sphere/pension-provision/detail/1042543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5T20:24:42Z</meta:creation-date>
    <dc:date>2024-08-25T20:24:42Z</dc:date>
  </office:meta>
</office:document-meta>
</file>