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остановление-выплаты-пенсии-юридически-возможно"/>Приостановление выплаты пенсии юридически возможно<text:bookmark-end text:name="приостановление-выплаты-пенсии-юридически-возможно"/></text:h>
      <text:p text:style-name="First_20_paragraph">23.11.2021</text:p>
      <text:p text:style-name="Text_20_body"> ГУ ПФР № 8 по г. Москве и Московской области напоминает гражданам, что выплата пенсии приостанавливается в следующих случаях:</text:p>
      <text:p text:style-name="Text_20_body">·      при неполучении установленной пенсии в течение шести месяцев подряд - на шесть месяцев начиная с 1-го числа месяца, следующего за тем месяцем, в котором истек указанный срок.</text:p>
      <text:p text:style-name="Text_20_body">·      при неявке инвалида в назначенный срок на переосвидетельствование в федеральное учреждение медико-социальной экспертизы - на три месяца начиная с 1-го числа месяца, следующего за месяцем, в котором истек указанный срок. По истечении указанных трех месяцев выплата этой пенсии прекращается;</text:p>
      <text:p text:style-name="Text_20_body">·      при достижении лицом, получающим пенсию по случаю потери кормильца, возраста 18 лет и отсутствия документов, подтверждающих его обучение по очной форме обучения в организации, осуществляющей образовательную деятельность по основным образовательным программам, либо истечения срока обучения после достижения им возраста 18 лет – на шесть месяцев начиная с 1-го числа месяца, следующего за месяцем, в котором указанному лицу исполнилось 18 лет, либо месяцем, в котором истек срок обучения (статья 24 Федерального закона от 28.12.2013 № 400-ФЗ «О страховых пенсиях»);</text:p>
      <text:p text:style-name="Text_20_body">·      при истечении срока действия документа, выданного иностранному гражданину или лицу без гражданства в подтверждение его права на постоянное проживание в Российской Федерации ( вида на жительство), - на шесть месяцев начиная с 1-го числа месяца, следующего за месяцем, в котором истек срок указанного документа;</text:p>
      <text:p text:style-name="Text_20_body">·      при поступлении документов о выезде пенсионера на постоянное жительство за пределы территории Российской Федерации в иностранное государство, с которым Российской Федерацией заключен международный договор, согласно которому обязательства по пенсионному обеспечению несет государство, на территории которого пенсионер проживает, и отсутствия документов, подтверждающих, что пенсионер не имеет права на пенсию на территории указанного государства, - на шесть месяцев начиная с 1-го числа месяца, следующего за месяцем, в котором поступили указанные документы;</text:p>
      <text:p text:style-name="Text_20_body">·      при поступлении документов о выезде пенсионера на постоянное жительство за пределы территории Российской Федерации в иностранное государство, с которым Российской Федерацией не заключен международный договор, и отсутствия заявления пенсионера о выезде за пределы территории Российской Федерации – на шесть месяцев начиная с 1-го числа месяца, следующего за месяцем, в котором поступили указанные документы;</text:p>
      <text:p text:style-name="Text_20_body">·       непредставление ежегодного подтверждения лицом, получающим страховую пенсию по случаю потери кормильца, достигшим возраста 18 лет, факта обучения по очной форме по основным образовательным программам в иностранной организации, осуществляющей образовательную деятельность, расположенной за пределами территории Российской Федерации, - на шесть месяцев начиная с 1-го числа месяца, следующего за месяцем, в котором истек срок подтверждения факта обучения.</text:p>
      <text:p text:style-name="Text_20_body"> 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brateevo.mos.ru/social-sphere/pension-provision/detail/10418357.html" office:name=""><text:span text:style-name="Definition">http://brateevo.mos.ru/social-sphere/pension-provision/detail/1041835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5T13:46:58Z</meta:creation-date>
    <dc:date>2024-08-15T13:46:58Z</dc:date>
  </office:meta>
</office:document-meta>
</file>