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/>
    </style:style>
    <style:style style:name="T3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2022-году-увеличится-размер-городского-социального-стандарта"/>В 2022 году увеличится размер городского социального стандарта<text:bookmark-end text:name="в-2022-году-увеличится-размер-городского-социального-стандарта"/></text:h>
      <text:p text:style-name="First_20_paragraph">09.11.2021</text:p>
      <text:p text:style-name="Text_20_body">Главное управление ПФР № 8 по г. Москве и Московской области информирует граждан, что <text:span text:style-name="T1">с 1 января 2022 года</text:span> повышается размер региональной социальной доплаты к пенсии, а в Москве – и уровень городского социального стандарта для москвичей, имеющих постоянную регистрацию в столице не менее 10 лет (будет повышен до 21 193 рублей)*.</text:p>
      <text:p text:style-name="Text_20_body">Напоминаем, что всем <text:span text:style-name="T2">неработающим пенсионерам</text:span>, у которых <text:span text:style-name="T2">общая сумма материального обеспечения</text:span> не достигает величины прожиточного минимума пенсионера, устанавливается федеральная или региональная социальная доплата к пенсии.</text:p>
      <text:p text:style-name="Text_20_body">В Московском регионе это региональная социальная доплата к пенсии, которая выплачивается органами социальной защиты населения.</text:p>
      <text:p text:style-name="Text_20_body"><text:span text:style-name="T2">В 2022 году прожиточный минимум пенсионера в Москве составит 14 009 рублей**, в Московской области – 12 146 рублей***.</text:span></text:p>
      <text:p text:style-name="Text_20_body">Федеральным законом от 26.05.2021 № 153-ФЗ в части осуществления социальных доплат к пенсии внесены изменения в статью 12.1 Федерального закона от 17.07.1997 № 178-ФЗ «О государственной помощи», закрепляющие установление с 01.01.2022 социальной доплаты к пенсии в беззаявительном порядке со дня, с которого установлена соответствующая пенсия, но не ранее дня возникновения права на указанную выплату.</text:p>
      <text:p text:style-name="Text_20_body">Ознакомиться с правилами установления указанных доплат можно на официальных сайтах Департамента труда и социальной защиты населения города Москвы и Министерства социального развития Московской области.</text:p>
      <text:p text:style-name="Text_20_body"> </text:p>
      <text:p text:style-name="Text_20_body"><text:span text:style-name="T3"> </text:span><text:span text:style-name="T1">ГУ ПФР № 8 по г. Москве и Московской области</text:span></text:p>
      <text:p text:style-name="Text_20_body"><text:line-break/></text:p>
      <text:p text:style-name="Text_20_body">Адрес страницы: <text:a xlink:type="simple" xlink:href="http://brateevo.mos.ru/social-sphere/pension-provision/detail/10382777.html" office:name=""><text:span text:style-name="Definition">http://brateevo.mos.ru/social-sphere/pension-provision/detail/10382777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14T06:14:50Z</meta:creation-date>
    <dc:date>2024-04-14T06:14:50Z</dc:date>
  </office:meta>
</office:document-meta>
</file>