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рганизация-дополнительного-питания-в-школах"/>Организация дополнительного питания в школах<text:bookmark-end text:name="организация-дополнительного-питания-в-школах"/></text:h>
      <text:p text:style-name="First_20_paragraph">26.02.2019</text:p>
      <text:p text:style-name="Text_20_body">Территориальный отдел Управления Федеральной службы по надзору в сфере защиты прав потребителей и благополучия человека по городу Москве в Южном административном округе города Москвы во исполнение поручения Управления Роспотребнадзора по городу Москве информирует Вас о том, что с 18 февраля 2019 года по 4 марта 2019 года будет проводиться тематическое консультирование граждан по вопросам организации дополнительного питания в школах через автоматы по выдаче пищевых продуктов (вендинговые аппараты) по телефонам «горячей линии» 8(495)655 84 14; 8(495)343 75 33 и личном приеме.</text:p>
      <text:p text:style-name="Text_20_body"><text:line-break/></text:p>
      <text:p text:style-name="Text_20_body">Адрес страницы: <text:a xlink:type="simple" xlink:href="http://brateevo.mos.ru/social-sphere/education/detail/7914731.html" office:name=""><text:span text:style-name="Definition">http://brateevo.mos.ru/social-sphere/education/detail/791473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38:45Z</meta:creation-date>
    <dc:date>2023-05-30T14:38:45Z</dc:date>
  </office:meta>
</office:document-meta>
</file>