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конкурс-материаловед-будущего"/>ЕЖЕГОДНЫЙ КОНКУРС «МАТЕРИАЛОВЕД БУДУЩЕГО»<text:bookmark-end text:name="ежегодный-конкурс-материаловед-будущего"/></text:h>
      <text:p text:style-name="First_20_paragraph">12.02.2019</text:p>
      <text:p text:style-name="Text_20_body">       Во исполнение постановления Правительства Российской Федерации от 5 марта 2015 г. № 192 «О государственном плане подготовки кадров со средним профессиональным и высшим образованием для организаций оборонно-промышленного комплекса на 2016-2020 годы» и Порядка реализации государственного плана подготовки кадров со средним профессиональным и высшим образованием для организаций оборонно-промышленного комплекса на 2016-2020 годы, утвержденного приказами Минобрнауки России №1217, Минпромторга России №3379, Госкорпорации «Роскосмос» № 3, Госкорпорации «Росатом» № 1/1018-П от 27 октября 2015 г., а также в целях привлечения молодежи в высокотехнологичные отрасли отечественной промышленности Всероссийский научно-исследовательский институт авиационных материалов (далее - ВИАМ) ежегодно проводит конкурс «Материаловед будущего», к участию в котором приглашаются учащиеся выпускных классов средних общеобразовательных учреждений.</text:p>
      <text:p text:style-name="Text_20_body">Победители конкурса получают возможность поступления на бюджетные места в ведущие технические вузы страны (МГТУ им. Н.Э. Баумана, РХТУ им. Д.И. Менделеева, РТУ МИРЭА) в рамках приема на целевое обучение (с учетом баллов ЕГЭ по профильным предметам), а также приобретают научно-практический опыт работы на базе ВИАМ.</text:p>
      <text:p text:style-name="Text_20_body">Первый этап конкурса проводится в электронном формате с 21 января по 29 апреля 2019 г. на сайте ВИАМ (<text:a xlink:type="simple" xlink:href="http://www.viam.ru/" office:name=""><text:span text:style-name="Definition"><text:span text:style-name="T1">www.viam.ru</text:span></text:span></text:a>).</text:p>
      <text:p text:style-name="Text_20_body">Дополнительную информацию можно получить на сайте ВИАМ в разделе «Конкурс для школьников».</text:p>
      <text:p text:style-name="Text_20_body"><text:line-break/></text:p>
      <text:p text:style-name="Text_20_body">Адрес страницы: <text:a xlink:type="simple" xlink:href="http://brateevo.mos.ru/social-sphere/education/detail/7883534.html" office:name=""><text:span text:style-name="Definition">http://brateevo.mos.ru/social-sphere/education/detail/788353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9:01Z</meta:creation-date>
    <dc:date>2023-05-30T14:39:01Z</dc:date>
  </office:meta>
</office:document-meta>
</file>