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азание-бесплатных-юридических-услуг-жителям-города-москвы."/>Оказание бесплатных юридических услуг жителям города Москвы.<text:bookmark-end text:name="оказание-бесплатных-юридических-услуг-жителям-города-москвы."/></text:h>
      <text:p text:style-name="First_20_paragraph">12.10.2018</text:p>
      <text:p text:style-name="Text_20_body">Московский городской университет управления Правительства Москвы продолжает работу по оказанию бесплатных юридических услуг жителям города Москвы. Консультирование по всем юридическим вопросам проводят студенты старших курсов под руководством юристов-практиков.</text:p>
      <text:p text:style-name="Text_20_body">Место проведения: город Москва ул. Сретенка, 28.</text:p>
      <text:p text:style-name="Text_20_body">Время проведения консультации: понедельник, четверг с 17.30 до 21.00 (строго по предварительной записи).</text:p>
      <text:p text:style-name="Text_20_body">Телефон для предварительной записи и справок: (495) 957 75 71 (с 9.00 до 17.15 пон.-пятн.)</text:p>
      <text:p text:style-name="Text_20_body"><text:line-break/></text:p>
      <text:p text:style-name="Text_20_body"><text:line-break/></text:p>
      <text:p text:style-name="Text_20_body">Адрес страницы: <text:a xlink:type="simple" xlink:href="http://brateevo.mos.ru/social-sphere/education/detail/7632548.html" office:name=""><text:span text:style-name="Definition">http://brateevo.mos.ru/social-sphere/education/detail/7632548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4:39:27Z</meta:creation-date>
    <dc:date>2023-05-30T14:39:27Z</dc:date>
  </office:meta>
</office:document-meta>
</file>