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творительная-акция-поможем-подготовиться-к-школьному-балу"/>Благотворительная акция «Поможем подготовиться к школьному балу!»<text:bookmark-end text:name="благотворительная-акция-поможем-подготовиться-к-школьному-балу"/></text:h>
      <text:p text:style-name="First_20_paragraph">18.04.2016</text:p>
      <text:p text:style-name="Text_20_body">В целях поддержки и оказания дополнительной социальной помощи семьям с детьми <text:span text:style-name="T1">с 05 апреля по 15 мая 2016 года</text:span> проводится VIII Общегородская благотворительная акция<text:span text:style-name="T1">«Поможем подготовиться к школьному балу!»</text:span></text:p>
      <text:p text:style-name="Text_20_body">Просим жителей и предпринимателей района принять участие в благотворительной акции!</text:p>
      <text:p text:style-name="Text_20_body"> </text:p>
      <text:p text:style-name="Text_20_body"><text:line-break/></text:p>
      <text:p text:style-name="Text_20_body">Адрес страницы: <text:a xlink:type="simple" xlink:href="http://brateevo.mos.ru/social-sphere/education/detail/2802494.html" office:name=""><text:span text:style-name="Definition">http://brateevo.mos.ru/social-sphere/education/detail/280249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9:58Z</meta:creation-date>
    <dc:date>2023-05-30T14:39:58Z</dc:date>
  </office:meta>
</office:document-meta>
</file>