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тва-под-москвой"/>Битва под Москвой<text:bookmark-end text:name="битва-под-москвой"/></text:h>
      <text:p text:style-name="First_20_paragraph">08.04.2015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rateevo.mos.ru/social-sphere/education/detail/1725473.html" office:name=""><text:span text:style-name="Definition">http://brateevo.mos.ru/social-sphere/education/detail/172547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41:12Z</meta:creation-date>
    <dc:date>2023-05-30T14:41:12Z</dc:date>
  </office:meta>
</office:document-meta>
</file>