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оздании-перечня-рабочих-мест-для-студентов"/>О создании перечня рабочих мест для студентов<text:bookmark-end text:name="о-создании-перечня-рабочих-мест-для-студентов"/></text:h>
      <text:p text:style-name="First_20_paragraph">26.02.2015</text:p>
      <text:p text:style-name="Text_20_body"><text:line-break/></text:p>
      <text:p text:style-name="Text_20_body">Адрес страницы: <text:a xlink:type="simple" xlink:href="http://brateevo.mos.ru/social-sphere/education/detail/1613567.html" office:name=""><text:span text:style-name="Definition">http://brateevo.mos.ru/social-sphere/education/detail/161356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6T05:10:42Z</meta:creation-date>
    <dc:date>2024-10-06T05:10:42Z</dc:date>
  </office:meta>
</office:document-meta>
</file>