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онлайн-марафон-егэ-это-про100"/>Всероссийский онлайн-марафон «ЕГЭ – это про100!»<text:bookmark-end text:name="всероссийский-онлайн-марафон-егэ-это-про100"/></text:h>
      <text:p text:style-name="First_20_paragraph">24.04.2024</text:p>
      <text:p text:style-name="Text_20_body"><text:line-break/></text:p>
      <text:p text:style-name="Text_20_body">Адрес страницы: <text:a xlink:type="simple" xlink:href="http://brateevo.mos.ru/social-sphere/education/detail/12338197.html" office:name=""><text:span text:style-name="Definition">http://brateevo.mos.ru/social-sphere/education/detail/1233819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4T14:22:35Z</meta:creation-date>
    <dc:date>2024-04-24T14:22:35Z</dc:date>
  </office:meta>
</office:document-meta>
</file>