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государственные-бюджетные-общеобразовательные-учреждения-района-братеево-2023"/>ГОСУДАРСТВЕННЫЕ БЮДЖЕТНЫЕ ОБЩЕОБРАЗОВАТЕЛЬНЫЕ УЧРЕЖДЕНИЯ РАЙОНА БРАТЕЕВО (2023)<text:bookmark-end text:name="государственные-бюджетные-общеобразовательные-учреждения-района-братеево-2023"/></text:h>
      <text:p text:style-name="First_20_paragraph">02.02.2023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 table:number-columns-spanned="3">
            <text:p text:style-name="Table_20_Contents"><text:span text:style-name="T1">Государственное бюджетное общеобразовательное учреждение города Москвы</text:span></text:p>
            <text:p text:style-name="Table_20_Contents"><text:span text:style-name="T1">«</text:span><text:a xlink:type="simple" xlink:href="https://sch867u.mskobr.ru/" office:name=""><text:span text:style-name="Definition"><text:span text:style-name="T1">Школа № 867</text:span></text:span></text:a><text:span text:style-name="T1">»</text:span></text:p>
          </table:table-cell>
        </table:table-row>
        <table:table-row>
          <table:table-cell table:style-name="TableRowCell" office:value-type="string" table:number-rows-spanned="4">
            <text:p text:style-name="Table_20_Contents">Директор</text:p>
            <text:p text:style-name="Table_20_Contents"><text:span text:style-name="T1">ЛОЖЕЧКИН</text:span></text:p>
            <text:p text:style-name="Table_20_Contents"><text:span text:style-name="T1">Николай Николаевич</text:span></text:p>
            <text:p text:style-name="Table_20_Contents"> </text:p>
            <text:p text:style-name="Table_20_Contents">Заместитель директора</text:p>
            <text:p text:style-name="Table_20_Contents"><text:span text:style-name="T1">ВОЛКОВ</text:span></text:p>
            <text:p text:style-name="Table_20_Contents"><text:span text:style-name="T1">Дмитрий Александрович</text:span></text:p>
          </table:table-cell>
          <table:table-cell table:style-name="TableRowCell" office:value-type="string">
            <text:p text:style-name="Table_20_Contents">Ключевая, 6-2</text:p>
            <text:p text:style-name="Table_20_Contents">(Школа)</text:p>
          </table:table-cell>
          <table:table-cell table:style-name="TableRowCell" office:value-type="string">
            <text:p text:style-name="Table_20_Contents">8 (495)341-08-07</text:p>
            <text:p text:style-name="Table_20_Contents">8(495)341-78-06</text:p>
          </table:table-cell>
        </table:table-row>
        <table:table-row>
          <table:table-cell table:style-name="TableRowCell" office:value-type="string">
            <text:p text:style-name="Table_20_Contents">Борисовские пруды 20-3</text:p>
            <text:p text:style-name="Table_20_Contents">(Школа)</text:p>
          </table:table-cell>
          <table:table-cell table:style-name="TableRowCell" office:value-type="string">
            <text:p text:style-name="Table_20_Contents">8 (495) 341-08-07</text:p>
            <text:p text:style-name="Table_20_Contents">8(495)341-78-06</text:p>
          </table:table-cell>
        </table:table-row>
        <table:table-row>
          <table:table-cell table:style-name="TableRowCell" office:value-type="string">
            <text:p text:style-name="Table_20_Contents">Ключевая, 8-3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341-08-07</text:p>
            <text:p text:style-name="Table_20_Contents">8(495)341-78-06</text:p>
          </table:table-cell>
        </table:table-row>
        <table:table-row>
          <table:table-cell table:style-name="TableRowCell" office:value-type="string">
            <text:p text:style-name="Table_20_Contents">Братеевская, 23-3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341-08-07</text:p>
            <text:p text:style-name="Table_20_Contents">8(495)341-78-06</text:p>
          </table:table-cell>
        </table:table-row>
        <table:table-row>
          <table:table-cell table:style-name="TableRowCell" office:value-type="string" table:number-columns-spanned="3">
            <text:p text:style-name="Table_20_Contents"><text:span text:style-name="T1">Государственное бюджетное общеобразовательное учреждение города Москвы</text:span></text:p>
            <text:p text:style-name="Table_20_Contents"><text:span text:style-name="T1">«</text:span><text:a xlink:type="simple" xlink:href="https://sch1998u.mskobr.ru/" office:name=""><text:span text:style-name="Definition"><text:span text:style-name="T1">Школа № 1998 «Лукоморье</text:span></text:span></text:a><text:span text:style-name="T1">»</text:span></text:p>
          </table:table-cell>
        </table:table-row>
        <table:table-row>
          <table:table-cell table:style-name="TableRowCell" office:value-type="string" table:number-rows-spanned="6">
            <text:p text:style-name="Table_20_Contents">Директор</text:p>
            <text:p text:style-name="Table_20_Contents"><text:span text:style-name="T1">БЕЛОУСОВА</text:span></text:p>
            <text:p text:style-name="Table_20_Contents"><text:span text:style-name="T1">Ольга Андреевна</text:span></text:p>
            <text:p text:style-name="Table_20_Contents"> </text:p>
            <text:p text:style-name="Table_20_Contents">Заместитель ДИРЕКТОРА</text:p>
            <text:p text:style-name="Table_20_Contents"><text:span text:style-name="T1">МАКЕЕВА</text:span></text:p>
            <text:p text:style-name="Table_20_Contents"><text:span text:style-name="T1">Евгения Викторовна</text:span></text:p>
          </table:table-cell>
          <table:table-cell table:style-name="TableRowCell" office:value-type="string">
            <text:p text:style-name="Table_20_Contents">Борисовские пруды,12-2</text:p>
            <text:p text:style-name="Table_20_Contents">(Школа)</text:p>
          </table:table-cell>
          <table:table-cell table:style-name="TableRowCell" office:value-type="string">
            <text:p text:style-name="Table_20_Contents">8 (495) 341-59-96</text:p>
            <text:p text:style-name="Table_20_Contents">8 (495) 340-75-06</text:p>
            <text:p text:style-name="Table_20_Contents">8 (495)341-21-10</text:p>
          </table:table-cell>
        </table:table-row>
        <table:table-row>
          <table:table-cell table:style-name="TableRowCell" office:value-type="string">
            <text:p text:style-name="Table_20_Contents">Борисовские пруды,14-6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1-59-96</text:p>
            <text:p text:style-name="Table_20_Contents">8 (495) 340-75-06</text:p>
            <text:p text:style-name="Table_20_Contents">8 (495)341-21-10</text:p>
          </table:table-cell>
        </table:table-row>
        <table:table-row>
          <table:table-cell table:style-name="TableRowCell" office:value-type="string">
            <text:p text:style-name="Table_20_Contents">Борисовские пруды, 6-3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1-59-96</text:p>
            <text:p text:style-name="Table_20_Contents">8 (495) 340-75-06</text:p>
            <text:p text:style-name="Table_20_Contents">8 (495)341-21-10</text:p>
          </table:table-cell>
        </table:table-row>
        <table:table-row>
          <table:table-cell table:style-name="TableRowCell" office:value-type="string">
            <text:p text:style-name="Table_20_Contents">Борисовские пруды,12-3</text:p>
            <text:p text:style-name="Table_20_Contents">(Школа)</text:p>
          </table:table-cell>
          <table:table-cell table:style-name="TableRowCell" office:value-type="string">
            <text:p text:style-name="Table_20_Contents">8 (495) 341-59-96</text:p>
            <text:p text:style-name="Table_20_Contents">8 (495) 340-75-06</text:p>
            <text:p text:style-name="Table_20_Contents">8 (495)341-21-10</text:p>
          </table:table-cell>
        </table:table-row>
        <table:table-row>
          <table:table-cell table:style-name="TableRowCell" office:value-type="string">
            <text:p text:style-name="Table_20_Contents">Борисовские пруды,18-2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1-59-96</text:p>
            <text:p text:style-name="Table_20_Contents">8 (495) 340-75-06</text:p>
            <text:p text:style-name="Table_20_Contents">8 (495)341-21-10</text:p>
          </table:table-cell>
        </table:table-row>
        <table:table-row>
          <table:table-cell table:style-name="TableRowCell" office:value-type="string">
            <text:p text:style-name="Table_20_Contents">Борисовские пруды,10-2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1-59-96</text:p>
            <text:p text:style-name="Table_20_Contents">8 (495) 340-75-06</text:p>
            <text:p text:style-name="Table_20_Contents">8 (495)341-21-10</text:p>
          </table:table-cell>
        </table:table-row>
        <table:table-row>
          <table:table-cell table:style-name="TableRowCell" office:value-type="string" table:number-columns-spanned="3">
            <text:p text:style-name="Table_20_Contents"><text:span text:style-name="T1">Государственное бюджетное общеобразовательное учреждение города Москвы "</text:span><text:a xlink:type="simple" xlink:href="https://sch1034.mskobr.ru/" office:name=""><text:span text:style-name="Definition"><text:span text:style-name="T1">Школа № 1034 имени Героя Советского Союза В.В. Маркина</text:span></text:span></text:a><text:span text:style-name="T1">"</text:span></text:p>
          </table:table-cell>
        </table:table-row>
        <table:table-row>
          <table:table-cell table:style-name="TableRowCell" office:value-type="string" table:number-rows-spanned="10">
            <text:p text:style-name="Table_20_Contents">Директор</text:p>
            <text:p text:style-name="Table_20_Contents"><text:span text:style-name="T1">УКОЛОВА</text:span></text:p>
            <text:p text:style-name="Table_20_Contents"><text:span text:style-name="T1">Елена Васильевна</text:span></text:p>
            <text:p text:style-name="Table_20_Contents"> </text:p>
            <text:p text:style-name="Table_20_Contents">Заместитель директора</text:p>
            <text:p text:style-name="Table_20_Contents"><text:span text:style-name="T1">БОБОЧКОВА</text:span></text:p>
            <text:p text:style-name="Table_20_Contents"><text:span text:style-name="T1">Татьяна Алексеевна</text:span></text:p>
          </table:table-cell>
          <table:table-cell table:style-name="TableRowCell" office:value-type="string">
            <text:p text:style-name="Table_20_Contents">Братеевская, 8-2</text:p>
            <text:p text:style-name="Table_20_Contents">(Школа)</text:p>
          </table:table-cell>
          <table:table-cell table:style-name="TableRowCell" office:value-type="string">
            <text:p text:style-name="Table_20_Contents">8 (495) 342-88-65</text:p>
            <text:p text:style-name="Table_20_Contents">8 (495) 341-97-73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Братеевская, 23-4</text:p>
            <text:p text:style-name="Table_20_Contents">(Школа)</text:p>
          </table:table-cell>
          <table:table-cell table:style-name="TableRowCell" office:value-type="string">
            <text:p text:style-name="Table_20_Contents">8 (495) 342-88-65</text:p>
            <text:p text:style-name="Table_20_Contents">8 (495) 341-97-73</text:p>
          </table:table-cell>
        </table:table-row>
        <table:table-row>
          <table:table-cell table:style-name="TableRowCell" office:value-type="string">
            <text:p text:style-name="Table_20_Contents">Ключевая, д.10-4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2-88-65</text:p>
            <text:p text:style-name="Table_20_Contents">8 (495) 341-97-73</text:p>
          </table:table-cell>
        </table:table-row>
        <table:table-row>
          <table:table-cell table:style-name="TableRowCell" office:value-type="string">
            <text:p text:style-name="Table_20_Contents">Братеевская, 23-2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2-88-65</text:p>
            <text:p text:style-name="Table_20_Contents">8 (495) 341-97-73</text:p>
          </table:table-cell>
        </table:table-row>
        <table:table-row>
          <table:table-cell table:style-name="TableRowCell" office:value-type="string">
            <text:p text:style-name="Table_20_Contents">Братеевская, 18</text:p>
            <text:p text:style-name="Table_20_Contents">(Школа)</text:p>
          </table:table-cell>
          <table:table-cell table:style-name="TableRowCell" office:value-type="string">
            <text:p text:style-name="Table_20_Contents">8 (495) 342-88-65</text:p>
            <text:p text:style-name="Table_20_Contents">8 (495) 341-97-73</text:p>
          </table:table-cell>
        </table:table-row>
        <table:table-row>
          <table:table-cell table:style-name="TableRowCell" office:value-type="string">
            <text:p text:style-name="Table_20_Contents">Братеевская,10-2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2-88-65</text:p>
            <text:p text:style-name="Table_20_Contents">8 (495) 341-97-73</text:p>
          </table:table-cell>
        </table:table-row>
        <table:table-row>
          <table:table-cell table:style-name="TableRowCell" office:value-type="string">
            <text:p text:style-name="Table_20_Contents">Алма-Атинская, 9-3</text:p>
            <text:p text:style-name="Table_20_Contents">(Школа)</text:p>
          </table:table-cell>
          <table:table-cell table:style-name="TableRowCell" office:value-type="string">
            <text:p text:style-name="Table_20_Contents">8 (495) 342-88-65</text:p>
            <text:p text:style-name="Table_20_Contents">8 (495) 341-97-73</text:p>
          </table:table-cell>
        </table:table-row>
        <table:table-row>
          <table:table-cell table:style-name="TableRowCell" office:value-type="string">
            <text:p text:style-name="Table_20_Contents">Борисовские пруды, 46-1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2-88-65</text:p>
            <text:p text:style-name="Table_20_Contents">8 (495) 341-97-73</text:p>
          </table:table-cell>
        </table:table-row>
        <table:table-row>
          <table:table-cell table:style-name="TableRowCell" office:value-type="string">
            <text:p text:style-name="Table_20_Contents">Алма-Атинская, 5-2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2-88-65</text:p>
            <text:p text:style-name="Table_20_Contents">8 (495) 341-97-73</text:p>
          </table:table-cell>
        </table:table-row>
        <table:table-row>
          <table:table-cell table:style-name="TableRowCell" office:value-type="string">
            <text:p text:style-name="Table_20_Contents">Братеевская,16-5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2-88-65</text:p>
            <text:p text:style-name="Table_20_Contents">8 (495) 341-97-73</text:p>
          </table:table-cell>
        </table:table-row>
        <table:table-row>
          <table:table-cell table:style-name="TableRowCell" office:value-type="string" table:number-columns-spanned="3">
            <text:p text:style-name="Table_20_Contents"><text:span text:style-name="T1">Государственное бюджетное общеобразовательное учреждение города Москвы</text:span></text:p>
            <text:p text:style-name="Table_20_Contents"><text:span text:style-name="T1">«</text:span><text:a xlink:type="simple" xlink:href="https://sch998u.mskobr.ru/" office:name=""><text:span text:style-name="Definition"><text:span text:style-name="T1">Школа № 998</text:span></text:span></text:a><text:span text:style-name="T1">»</text:span></text:p>
          </table:table-cell>
        </table:table-row>
        <table:table-row>
          <table:table-cell table:style-name="TableRowCell" office:value-type="string" table:number-rows-spanned="8">
            <text:p text:style-name="Table_20_Contents">И.О. директора</text:p>
            <text:p text:style-name="Table_20_Contents"><text:span text:style-name="T1">МАЛЫШ</text:span></text:p>
            <text:p text:style-name="Table_20_Contents"><text:span text:style-name="T1">Антон Сергеевич</text:span></text:p>
            <text:p text:style-name="Table_20_Contents"><text:span text:style-name="T1"> </text:span></text:p>
            <text:p text:style-name="Table_20_Contents">Заместитель директора</text:p>
            <text:p text:style-name="Table_20_Contents"><text:span text:style-name="T1">ФЕДОСОВА</text:span></text:p>
            <text:p text:style-name="Table_20_Contents"><text:span text:style-name="T1">Светлана Викторовна</text:span></text:p>
          </table:table-cell>
          <table:table-cell table:style-name="TableRowCell" office:value-type="string">
            <text:p text:style-name="Table_20_Contents">Борисовские пруды, 36-2</text:p>
            <text:p text:style-name="Table_20_Contents">(Школа)</text:p>
          </table:table-cell>
          <table:table-cell table:style-name="TableRowCell" office:value-type="string">
            <text:p text:style-name="Table_20_Contents">8 (495) 342-03-31</text:p>
            <text:p text:style-name="Table_20_Contents">8 (495) 342-14-31</text:p>
          </table:table-cell>
        </table:table-row>
        <table:table-row>
          <table:table-cell table:style-name="TableRowCell" office:value-type="string">
            <text:p text:style-name="Table_20_Contents">Паромная, 5-3</text:p>
            <text:p text:style-name="Table_20_Contents">(Школа)</text:p>
          </table:table-cell>
          <table:table-cell table:style-name="TableRowCell" office:value-type="string">
            <text:p text:style-name="Table_20_Contents">8 (495) 342-03-31</text:p>
            <text:p text:style-name="Table_20_Contents">8 (495) 342-14-31</text:p>
          </table:table-cell>
        </table:table-row>
        <table:table-row>
          <table:table-cell table:style-name="TableRowCell" office:value-type="string">
            <text:p text:style-name="Table_20_Contents">Паромная, 5-2</text:p>
            <text:p text:style-name="Table_20_Contents">(Школа)</text:p>
          </table:table-cell>
          <table:table-cell table:style-name="TableRowCell" office:value-type="string">
            <text:p text:style-name="Table_20_Contents">8 (495) 342-03-31</text:p>
            <text:p text:style-name="Table_20_Contents">8 (495) 342-14-31</text:p>
          </table:table-cell>
        </table:table-row>
        <table:table-row>
          <table:table-cell table:style-name="TableRowCell" office:value-type="string">
            <text:p text:style-name="Table_20_Contents">Алма-Атинская, 6-2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2-03-31</text:p>
            <text:p text:style-name="Table_20_Contents">8 (495) 342-14-31</text:p>
          </table:table-cell>
        </table:table-row>
        <table:table-row>
          <table:table-cell table:style-name="TableRowCell" office:value-type="string">
            <text:p text:style-name="Table_20_Contents">Алма-Атинская, 10-2 (Дошкольное учреждение)</text:p>
          </table:table-cell>
          <table:table-cell table:style-name="TableRowCell" office:value-type="string">
            <text:p text:style-name="Table_20_Contents">8 (495) 342-03-31</text:p>
            <text:p text:style-name="Table_20_Contents">8 (495) 342-14-31</text:p>
          </table:table-cell>
        </table:table-row>
        <table:table-row>
          <table:table-cell table:style-name="TableRowCell" office:value-type="string">
            <text:p text:style-name="Table_20_Contents">Алма-Атинская, 8-2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2-03-31</text:p>
            <text:p text:style-name="Table_20_Contents">8 (495) 342-14-31</text:p>
          </table:table-cell>
        </table:table-row>
        <table:table-row>
          <table:table-cell table:style-name="TableRowCell" office:value-type="string">
            <text:p text:style-name="Table_20_Contents">Братеевская, 35-2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2-03-31</text:p>
            <text:p text:style-name="Table_20_Contents">8 (495) 342-14-31</text:p>
          </table:table-cell>
        </table:table-row>
        <table:table-row>
          <table:table-cell table:style-name="TableRowCell" office:value-type="string">
            <text:p text:style-name="Table_20_Contents">Братеевская, 35-1</text:p>
            <text:p text:style-name="Table_20_Contents">(Дошкольное учреждение)</text:p>
          </table:table-cell>
          <table:table-cell table:style-name="TableRowCell" office:value-type="string">
            <text:p text:style-name="Table_20_Contents">8 (495) 342-03-31</text:p>
            <text:p text:style-name="Table_20_Contents">8 (495) 342-14-31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rateevo.mos.ru/social-sphere/education/detail/11384423.html" office:name=""><text:span text:style-name="Definition">http://brateevo.mos.ru/social-sphere/education/detail/11384423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3T08:04:58Z</meta:creation-date>
    <dc:date>2023-11-23T08:04:58Z</dc:date>
  </office:meta>
</office:document-meta>
</file>