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какого-момента-обязанность-по-уплате-налога-считается-исполненной-налогоплательщиком"/>С какого момента обязанность по уплате налога считается исполненной налогоплательщиком?<text:bookmark-end text:name="с-какого-момента-обязанность-по-уплате-налога-считается-исполненной-налогоплательщиком"/></text:h>
      <text:p text:style-name="First_20_paragraph">05.11.2024</text:p>
      <text:p text:style-name="Text_20_body">Обязанность по уплате налога считается исполненной налогоплательщиком в следующие сроки:</text:p>
      <text:p text:style-name="Text_20_body">1. со дня перечисления денежных средств в качестве единого налогового платежа (ЕНП) в бюджетную систему РФ (или со дня признания денежных средств в качестве ЕНП) при наличии на соответствующую дату учтенной на едином налоговом счете (ЕНС) совокупной обязанности по уплате налогов и сборов в части, в отношении которой может быть определена принадлежность таких сумм денежных средств.</text:p>
      <text:p text:style-name="Text_20_body">2. со дня, на который приходится срок уплаты налога, зачтенного в счет исполнения предстоящей обязанности по уплате такого налога;</text:p>
      <text:p text:style-name="Text_20_body">3. со дня учета на ЕНС совокупной обязанности по уплате налогов и сборов при наличии на эту дату положительного сальдо ЕНС в части, в отношении которой может быть определена принадлежность сумм денежных средств, уплаченных (перечисленных) в качестве ЕНП;</text:p>
      <text:p text:style-name="Text_20_body">4. со дня зачета сумм денежных средств, формирующих положительное сальдо ЕНС, на основании заявления о распоряжении путем зачета в счет исполнения решений налоговых органов о привлечении к ответственности за совершение налогового правонарушения;</text:p>
      <text:p text:style-name="Text_20_body">5. со дня перечисления денежных средств не в качестве ЕНП в счет исполнения обязанности по уплате налога на профессиональный доход и сборов за пользование объектами животного мира и за пользование объектами водных биологических ресурсов;</text:p>
      <text:p text:style-name="Text_20_body">6. со дня удержания налоговым агентом сумм налога, если обязанность по исчислению и удержанию налога из денежных средств налогоплательщика на него возложена.</text:p>
      <text:p text:style-name="Text_20_body"><text:line-break/></text:p>
      <text:p text:style-name="Text_20_body">Адрес страницы: <text:a xlink:type="simple" xlink:href="http://brateevo.mos.ru/safety-and-security/the-irs/detail/12645829.html" office:name=""><text:span text:style-name="Definition">http://brateevo.mos.ru/safety-and-security/the-irs/detail/1264582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1T15:28:07Z</meta:creation-date>
    <dc:date>2024-12-01T15:28:07Z</dc:date>
  </office:meta>
</office:document-meta>
</file>