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логовое-уведомление-и-как-его-исполнить"/>Налоговое уведомление и как его исполнить<text:bookmark-end text:name="налоговое-уведомление-и-как-его-исполнить"/></text:h>
      <text:p text:style-name="First_20_paragraph">04.10.2024</text:p>
      <text:p text:style-name="Text_20_body">Обязанность по ежегодному исчислению налогов, подлежащих уплате физическими лицами в отношении объектов недвижимого имущества, транспортных средств, возложена на налоговые органы (пункт 2 статьи 52 Налогового кодекса Российской Федерации).</text:p>
      <text:p text:style-name="Text_20_body">В связи с этим, не позднее 30 дней до наступления срока уплаты транспортного налога, земельного налога, налога на имущество физических лиц налоговые органы направляют налогоплательщикам налоговые уведомление для уплаты.</text:p>
      <text:p text:style-name="Text_20_body">Форма налогового уведомления утверждена приказом ФНС России от 27.09.2022 № ЕД-7-21/866@ и включает сумму налога, подлежащую уплате, сведения об объекте налогообложения, налоговой базе, сроке уплаты налога, а также сведения, необходимые для перечисления налога в качестве единого налогового платежа в бюджетную систему Российской Федерации (QR-код, штрих-код, УИН, банковские реквизиты платежа).</text:p>
      <text:p text:style-name="Text_20_body">Налоговое уведомление может быть направлено налогоплательщику:</text:p>
      <text:p text:style-name="Text_20_body">• по почте заказным письмом и считается полученным по истечении шести дней с даты направления заказного письма;</text:p>
      <text:p text:style-name="Text_20_body">• передано в электронной форме через личный кабинет налогоплательщика, личный кабинет на едином портале государственных и муниципальных услуг.</text:p>
      <text:p text:style-name="Text_20_body">В случае направления налогового уведомления по почте заказным письмом налоговое уведомление считается полученным по истечении шести дней с даты направления заказного письма.</text:p>
      <text:p text:style-name="Text_20_body">Налогоплательщик (его <text:a xlink:type="simple" xlink:href="consultantplus://offline/ref=96DA80ECADC330BAF129C43A7C4211C1101317633752A1BA039446D53F0CEC6214475A04DB388EB507D07D2833g9I" office:name=""><text:span text:style-name="Definition">законный</text:span></text:a> или уполномоченный представитель) вправе получить налоговое уведомление на бумажном носителе под расписку в любом налоговом органе либо через многофункциональный центр предоставления государственных и муниципальных услуг (далее – МФЦ) на основании заявления о выдаче налогового уведомления. Налоговое уведомление передается налогоплательщику (его законному или уполномоченному представителю либо через МФЦ) в срок не позднее пяти дней со дня получения налоговым органом заявления о выдаче налогового уведомления (форма заявления утверждена приказом ФНС России от 20.10.2022 № ЕД-7-21/947@).</text:p>
      <text:p text:style-name="Text_20_body">Налоговое уведомление за налоговый период 2023 года должно быть исполнено, налоги оплачены не позднее 02.12.2024.</text:p>
      <text:p text:style-name="Text_20_body"> </text:p>
      <text:p text:style-name="Text_20_body"><text:line-break/></text:p>
      <text:p text:style-name="Text_20_body">Адрес страницы: <text:a xlink:type="simple" xlink:href="http://brateevo.mos.ru/safety-and-security/the-irs/detail/12597692.html" office:name=""><text:span text:style-name="Definition">http://brateevo.mos.ru/safety-and-security/the-irs/detail/12597692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5T10:05:50Z</meta:creation-date>
    <dc:date>2024-10-15T10:05:50Z</dc:date>
  </office:meta>
</office:document-meta>
</file>