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личные-налоги-и-налоги-ип-списываются-с-одного-енс"/>Почему личные налоги и налоги ИП списываются с одного ЕНС?<text:bookmark-end text:name="почему-личные-налоги-и-налоги-ип-списываются-с-одного-енс"/></text:h>
      <text:p text:style-name="First_20_paragraph">02.10.2024</text:p>
      <text:p text:style-name="Text_20_body">Поскольку ЕНС у налогоплательщика – физического лица, зарегистрированного в качестве ИП, один, деньги распределяются по всем обязательствам вне зависимости от того, для погашения каких налогов предназначалась уплата.</text:p>
      <text:p text:style-name="Text_20_body">Индивидуальный предприниматель — это физическое лицо, зарегистрированное в установленном порядке и ведущее предпринимательскую деятельность без образования юридического лица (ст. 11 НК РФ).</text:p>
      <text:p text:style-name="Text_20_body">Гражданин вправе работать как ИП с момента государственной регистрации в этом качестве (ст. 23 и 24 ГК РФ).</text:p>
      <text:p text:style-name="Text_20_body">ИП не является новым, отдельным субъектом права, а только обеспечивает публичную регистрацию физического лица как ведущего предпринимательскую деятельность.</text:p>
      <text:p text:style-name="Text_20_body"><text:line-break/></text:p>
      <text:p text:style-name="Text_20_body">Адрес страницы: <text:a xlink:type="simple" xlink:href="http://brateevo.mos.ru/safety-and-security/the-irs/detail/12594136.html" office:name=""><text:span text:style-name="Definition">http://brateevo.mos.ru/safety-and-security/the-irs/detail/12594136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9T23:01:11Z</meta:creation-date>
    <dc:date>2024-10-19T23:01:11Z</dc:date>
  </office:meta>
</office:document-meta>
</file>