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заплатить-налоги-на-имущество-за-несовершеннолетних-детей-памятка-для-родителей"/>Как заплатить налоги на имущество за несовершеннолетних детей – памятка для родителей<text:bookmark-end text:name="как-заплатить-налоги-на-имущество-за-несовершеннолетних-детей-памятка-для-родителей"/></text:h>
      <text:p text:style-name="First_20_paragraph">28.08.2024</text:p>
      <text:p text:style-name="Text_20_body">Несовершеннолетний признается налогоплательщиком, если является собственником жилья или доли в нем, земельного участка и других объектов недвижимости. Оплачивать налоги за них могут родители, усыновители, опекуны, попечители и иные лица. Сделать это можно по QR-коду или штрих-коду через электронные сервисы, через банк, кассу местной администрации, почту, МФЦ, если там принимают оплату в счет налогов.</text:p>
      <text:p text:style-name="Text_20_body">Кроме того, оплатить налоги за ребенка можно в Личном кабинете налогоплательщика с помощью вкладки «Семейный доступ».</text:p>
      <text:p text:style-name="Text_20_body">В этой вкладке нужно нажать кнопку «Добавить пользователя», далее ввести логин (ИНН) Личного кабинета несовершеннолетнего ребенка и нажать кнопку «Отправить запрос». В Личном кабинете несовершеннолетнего ребенка может быть не более двух подтвержденных запросов. Затем необходимо перейти в Личный кабинет ребенка и подтвердить свой запрос, нажав соответствующую кнопку. В случае отмены запроса в Личном кабинете несовершеннолетнего ребенка в добавлении будет отказано. Добавленные в такой список несовершеннолетние дети исключаются автоматически по достижении совершеннолетия. Также исключение из списка возможно по желанию любой из сторон. Для этого необходимо нажать на кнопку «крестик» у добавленного в списке пользователя и подтвердить исключение.</text:p>
      <text:p text:style-name="Text_20_body">Затем в разделе «Налоги» появится раскрывающийся список, куда входят только добавленные несовершеннолетние дети. Переключая пользователей в этом списке, можно оплатить налоги любым удобным способом: банковской картой, через онлайн-банк или распечатав квитанцию.</text:p>
      <text:p text:style-name="Text_20_body"> </text:p>
      <text:p text:style-name="Text_20_body"><text:line-break/></text:p>
      <text:p text:style-name="Text_20_body">Адрес страницы: <text:a xlink:type="simple" xlink:href="http://brateevo.mos.ru/safety-and-security/the-irs/detail/12539988.html" office:name=""><text:span text:style-name="Definition">http://brateevo.mos.ru/safety-and-security/the-irs/detail/12539988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8T12:14:30Z</meta:creation-date>
    <dc:date>2024-08-28T12:14:30Z</dc:date>
  </office:meta>
</office:document-meta>
</file>