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е-суммы-налогов-не-учитываются-при-расчете-совокупной-обязанности"/>Какие суммы налогов не учитываются при расчете совокупной обязанности?<text:bookmark-end text:name="какие-суммы-налогов-не-учитываются-при-расчете-совокупной-обязанности"/></text:h>
      <text:p text:style-name="First_20_paragraph">16.07.2024</text:p>
      <text:p text:style-name="Text_20_body"><text:line-break/></text:p>
      <text:p text:style-name="Text_20_body">Адрес страницы: <text:a xlink:type="simple" xlink:href="http://brateevo.mos.ru/safety-and-security/the-irs/detail/12479060.html" office:name=""><text:span text:style-name="Definition">http://brateevo.mos.ru/safety-and-security/the-irs/detail/1247906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7T17:30:18Z</meta:creation-date>
    <dc:date>2024-07-17T17:30:18Z</dc:date>
  </office:meta>
</office:document-meta>
</file>