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сли-налоговый-орган-сформировал-сообщение-об-исчисленных-суммах-налогов-на-сумму-меньше-той-которую-указал-налогоплательщик-в-уведомлении-об-исчисленных-суммах-налогов"/>Если налоговый орган сформировал сообщение об исчисленных суммах налогов на сумму меньше той, которую указал налогоплательщик в уведомлении об исчисленных суммах налогов<text:bookmark-end text:name="если-налоговый-орган-сформировал-сообщение-об-исчисленных-суммах-налогов-на-сумму-меньше-той-которую-указал-налогоплательщик-в-уведомлении-об-исчисленных-суммах-налогов"/></text:h>
      <text:p text:style-name="First_20_paragraph">21.05.2024</text:p>
      <text:p text:style-name="Text_20_body"><text:line-break/></text:p>
      <text:p text:style-name="Text_20_body">Адрес страницы: <text:a xlink:type="simple" xlink:href="http://brateevo.mos.ru/safety-and-security/the-irs/detail/12380907.html" office:name=""><text:span text:style-name="Definition">http://brateevo.mos.ru/safety-and-security/the-irs/detail/1238090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9T10:20:21Z</meta:creation-date>
    <dc:date>2025-01-29T10:20:21Z</dc:date>
  </office:meta>
</office:document-meta>
</file>