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равильно-заполнять-уведомления-в-какие-сроки-необходимо-направлять-что-делать-если-уведомление-было-направлено-с-ошибками"/>Как правильно заполнять уведомления, в какие сроки необходимо направлять, что делать если уведомление было направлено с ошибками?<text:bookmark-end text:name="как-правильно-заполнять-уведомления-в-какие-сроки-необходимо-направлять-что-делать-если-уведомление-было-направлено-с-ошибками"/></text:h>
      <text:p text:style-name="First_20_paragraph">23.04.2024</text:p>
      <text:p text:style-name="Text_20_body"><text:line-break/></text:p>
      <text:p text:style-name="Text_20_body">Адрес страницы: <text:a xlink:type="simple" xlink:href="http://brateevo.mos.ru/safety-and-security/the-irs/detail/12335853.html" office:name=""><text:span text:style-name="Definition">http://brateevo.mos.ru/safety-and-security/the-irs/detail/12335853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3T21:54:10Z</meta:creation-date>
    <dc:date>2024-08-23T21:54:10Z</dc:date>
  </office:meta>
</office:document-meta>
</file>