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и-покупке-требуйте-кассовый-чек"/>При покупке требуйте кассовый чек<text:bookmark-end text:name="при-покупке-требуйте-кассовый-чек"/></text:h>
      <text:p text:style-name="First_20_paragraph">22.04.2024</text:p>
      <text:p text:style-name="Text_20_body"><text:line-break/></text:p>
      <text:p text:style-name="Text_20_body">Адрес страницы: <text:a xlink:type="simple" xlink:href="http://brateevo.mos.ru/safety-and-security/the-irs/detail/12333472.html" office:name=""><text:span text:style-name="Definition">http://brateevo.mos.ru/safety-and-security/the-irs/detail/12333472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22T19:37:19Z</meta:creation-date>
    <dc:date>2024-04-22T19:37:19Z</dc:date>
  </office:meta>
</office:document-meta>
</file>