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новы-безопасного-поведения-на-водоеме-летом"/>Основы безопасного поведения на водоеме летом<text:bookmark-end text:name="основы-безопасного-поведения-на-водоеме-летом"/></text:h>
      <text:p text:style-name="First_20_paragraph">18.04.2025</text:p>
      <text:p text:style-name="Text_20_body"><text:line-break/></text:p>
      <text:p text:style-name="Text_20_body">Адрес страницы: <text:a xlink:type="simple" xlink:href="http://brateevo.mos.ru/safety-and-security/gochsipb/detail/12923567.html" office:name=""><text:span text:style-name="Definition">http://brateevo.mos.ru/safety-and-security/gochsipb/detail/12923567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8T14:45:40Z</meta:creation-date>
    <dc:date>2025-04-18T14:45:40Z</dc:date>
  </office:meta>
</office:document-meta>
</file>