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ленький-размер-и-большие-последствия"/>Маленький размер и большие последствия<text:bookmark-end text:name="маленький-размер-и-большие-последствия"/></text:h>
      <text:p text:style-name="First_20_paragraph">17.12.2024</text:p>
      <text:p text:style-name="Text_20_body">Новый год – особенный праздник. Ему сопутствуют длинные каникулы, яркие городские мероприятия, встречи с друзьями, прогулки, бенгальские огни, петарды. Но у этого веселья есть и обратная сторона.</text:p>
      <text:p text:style-name="Text_20_body">Неправильное использование пиротехники в подавляющем большинстве случаев заканчивается плачевно. Маленькая по размерам петарда может не только наделать немало шума, но и нанести травмы и увечья.</text:p>
      <text:p text:style-name="Text_20_body"> Обычно с петардами балуются дети и подростки, однако и среди взрослых встречаются те, кто не прочь «похлопать» в общественном месте, не задумываясь о последствиях.</text:p>
      <text:p text:style-name="Text_20_body">«Совсем из ряда вон! Приезжает машина, останавливается рядом с припаркованными автомобилями и подкладывают под них зажжённые петарды! Наверно, молодёжь в салоне».</text:p>
      <text:p text:style-name="Text_20_body"> Иногда бороться с «пиротехниками» пытаются обычные прохожие, которые понимают всю опасность врываемых под ногами людей и животных петард. Но не всегда попытки закончить безобразия заканчиваются хорошо для самопровозглашенного защитника окружающих:</text:p>
      <text:p text:style-name="Text_20_body">«Мужчина увидел, как дети с петардами забавляются, подбежал, отнял, но петарда оказалась зажжённая, он не успел отбросить. Руки целы, но обожжены. Я сейчас громкую связь включу, вы с ним поговорите, может, ему обработать как-то можно или уже скорая нужна». Оператор Службы 112 соединил пострадавшего с врачами скорой помощи.</text:p>
      <text:p text:style-name="Text_20_body">Если вы хотите пресечь опасные развлечения или видите, что петарды запускают дети, то в первую очередь подумайте о своей безопасности.</text:p>
      <text:p text:style-name="Text_20_body"> Некоторые люди додумываются сделать площадкой для испытания петард даже свою квартиру. Однако её использование в замкнутом пространстве может привести к пожару и другим непредсказуемым последствиям:</text:p>
      <text:p text:style-name="Text_20_body">«Можно скорую? У нас девушка порезалась стеклом. Много порезов – руки, ноги, на голове есть. Что случилось? Да мы просто петарду в квартире запустили, неудачно… Ничего не загорелось, к счастью, но помощь медиков нужна».</text:p>
      <text:p text:style-name="Text_20_body">Сезон хлопков неумолимо наступает перед новогодними праздниками. Покупая упаковки петард, многие забывают о правилах безопасности, намерено их игнорируют или, ещё хуже, намерено подвергают опасности окружающих просто потому, что это… весело.</text:p>
      <text:p text:style-name="Text_20_body">Система 112 Москвы и Департамент ГОЧСиПБ напоминают:</text:p>
      <text:p text:style-name="Text_20_body"> Детям продавать и использовать петарды запрещено</text:p>
      <text:p text:style-name="Text_20_body"> Используйте петарды только на открытом воздухе</text:p>
      <text:p text:style-name="Text_20_body"> Приближаться к горящей петарде нельзя ближе, чем на 5-10 м.</text:p>
      <text:p text:style-name="Text_20_body"> Не задерживайте горящую петарду в руках! Это может привести к серьёзным травмам</text:p>
      <text:p text:style-name="Text_20_body"> Запрещено помещать петарду в замкнутый объём: банку, ведро, бутылку. Осколки после хлопка разлетятся на большой скорости в разные стороны и могут попасть в вас и окружающих.</text:p>
      <text:p text:style-name="Text_20_body"> Если петарда не сработала – не пытайтесь её проверить или поджечь фитиль еще раз.</text:p>
      <text:p text:style-name="Text_20_body"> Хранить и переносить петарды следует только в упаковке - не носите петарды в карманах.</text:p>
      <text:p text:style-name="Text_20_body"> Разбирать петарду запрещается! Это может привести к произвольному взрыву или возгоранию.</text:p>
      <text:p text:style-name="Text_20_body">В случае пожара, травм или хулиганских действий звоните по номеру «112». Помните о безопасности, берегите себя!</text:p>
      <text:p text:style-name="Text_20_body"><text:line-break/></text:p>
      <text:p text:style-name="Text_20_body">Адрес страницы: <text:a xlink:type="simple" xlink:href="http://brateevo.mos.ru/safety-and-security/gochsipb/detail/12725060.html" office:name=""><text:span text:style-name="Definition">http://brateevo.mos.ru/safety-and-security/gochsipb/detail/1272506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17:39:53Z</meta:creation-date>
    <dc:date>2024-12-17T17:39:53Z</dc:date>
  </office:meta>
</office:document-meta>
</file>