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дети-на-опасных-горках"/>Осторожно! Дети на опасных горках!<text:bookmark-end text:name="осторожно-дети-на-опасных-горках"/></text:h>
      <text:p text:style-name="First_20_paragraph">17.12.2024</text:p>
      <text:p text:style-name="Text_20_body">Катание на горках – одно из любимых зимних развлечений, но нельзя забывать о правилах безопасности, ведь нередко пострадавшими становятся именно юные жители нашей столицы. Часто детвора, оставшись без присмотра взрослых, использует всевозможные склоны для катания на тюбингах и ледянках. Иногда ребята, недооценивая опасность, катаются вблизи оживленной части дороги, на несанкционированной горке. Такого рода опасная забава может иметь печальные последствия.</text:p>
      <text:p text:style-name="Text_20_body">Управление Департамента ГОЧСиПБ по Южному округу еще раз напоминает: уважаемые родители, объясняйте детям, что кататься на необорудованных склонах, рельефных неровностях опасно для здоровья и жизни! Особую угрозу представляют несанкционированные горки, по ходу движения которых есть ямки, бугры, растут деревья и в конце которых есть преграды, выезд на проезжую часть дорог или на поверхность водоёмов. Катаясь в таких местах, дети могут получить серьезные травмы, попасть под колеса автомобиля или провалиться под лед.</text:p>
      <text:p text:style-name="Text_20_body">На выявленных местах несанкционированного катания устанавливаются аншлаги, информирующие об опасности, а сама горка будет посыпана песком.</text:p>
      <text:p text:style-name="Text_20_body">В столице есть официальные места для активного отдыха и открыты они будут весь зимний сезон. Здесь можно с ветерком прокатиться вниз на любимых санках-ледянках или «ватрушках» без риска для жизни и здоровья.</text:p>
      <text:p text:style-name="Text_20_body"> </text:p>
      <text:p text:style-name="Text_20_body"><text:line-break/></text:p>
      <text:p text:style-name="Text_20_body">Адрес страницы: <text:a xlink:type="simple" xlink:href="http://brateevo.mos.ru/safety-and-security/gochsipb/detail/12724963.html" office:name=""><text:span text:style-name="Definition">http://brateevo.mos.ru/safety-and-security/gochsipb/detail/1272496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17:29:18Z</meta:creation-date>
    <dc:date>2024-12-17T17:29:18Z</dc:date>
  </office:meta>
</office:document-meta>
</file>