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идеоролики-по-безопасности-детей-на-воде"/>Видеоролики по безопасности детей на воде<text:bookmark-end text:name="видеоролики-по-безопасности-детей-на-воде"/></text:h>
      <text:p text:style-name="First_20_paragraph">12.12.2024</text:p>
      <text:p text:style-name="Text_20_body"> </text:p>
      <text:p text:style-name="Text_20_body"><text:line-break/></text:p>
      <text:p text:style-name="Text_20_body">Адрес страницы: <text:a xlink:type="simple" xlink:href="http://brateevo.mos.ru/safety-and-security/gochsipb/detail/12716546.html" office:name=""><text:span text:style-name="Definition">http://brateevo.mos.ru/safety-and-security/gochsipb/detail/12716546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2T15:32:31Z</meta:creation-date>
    <dc:date>2024-12-12T15:32:31Z</dc:date>
  </office:meta>
</office:document-meta>
</file>