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ме-нужна-помощь"/>Маме нужна помощь<text:bookmark-end text:name="маме-нужна-помощь"/></text:h>
      <text:p text:style-name="First_20_paragraph">03.12.2024</text:p>
      <text:p text:style-name="Text_20_body">20 ноября - Всемирный день ребёнка. Давайте напомним деткам о том, как важно знать свой домашний адрес, имена родителей, единый номер вызова экстренных оперативных служб и другую информацию, необходимую для их безопасности.</text:p>
      <text:p text:style-name="Text_20_body">Любому человеку, который обратился за помощью по номеру «112» оператор задаст ряд обязательных вопросов: что случилось, спросит адрес, уточнит ориентиры и подробности ситуации. Всё, что нужно абоненту, точно и чётко на них ответить.</text:p>
      <text:p text:style-name="Text_20_body">Иногда в <text:a xlink:type="simple" xlink:href="https://vk.com/oneonetwo_moscow" office:name=""><text:span text:style-name="Definition">Службу 112 Москвы</text:span></text:a> за помощью обращаются дети. И некоторые не хуже взрослых могут дать оператору всю необходимую информацию для вызова экстренных служб.</text:p>
      <text:p text:style-name="Text_20_body"> «Пожалуйста, приезжайте! Маме нужна помощь! У неё руку сводит! Сильно! Она даже говорить не может! Папа пытается ей помочь, но я вас набрал!» – малыш максимально точно ответил на вопросы оператора.</text:p>
      <text:p text:style-name="Text_20_body">Резкая боль в руке может быть симптомом серьёзных проблем со здоровьем. Поэтому ребёнок, несмотря на юный возраст, принял верное решение и обратился за помощью экстренных служб.</text:p>
      <text:p text:style-name="Text_20_body">Возможно, его об этом попросил отец, и мальчик легко справился с задачей. Оператор Службы 112 передал информацию в скорую помощь.</text:p>
      <text:p text:style-name="Text_20_body">Каждому ребёнку ещё с малого возраста следует знать, как минимум свой домашний адрес (город, улица, номер дома, строение/корпус, номер квартиры) и как зовут его родителей. В экстренной ситуации эти знания могут сыграть решающую роль. И чем старше ребёнок становится, тем шире должны быть его знания о том, как правильно вызывать помощь по единому номеру «112».</text:p>
      <text:p text:style-name="Text_20_body">В помощь родителям – наши специальные памятки, которые можно скачать и/или распечатать</text:p>
      <text:p text:style-name="Text_20_body">Регулярно проводите беседы со своими детьми и объясняйте им правила безопасного поведения на улице, дома, в школе и общественных местах.</text:p>
      <text:p text:style-name="Text_20_body">Донесите до детей главные мысли:</text:p>
      <text:p text:style-name="Text_20_body">- не рисковать собой в случае экстренной ситуации и отойти на безопасное расстояние</text:p>
      <text:p text:style-name="Text_20_body">- не бояться звонить по номеру «112»</text:p>
      <text:p text:style-name="Text_20_body">- не стесняться просить помощи у взрослых</text:p>
      <text:p text:style-name="Text_20_body">- не звонить по номеру «112» ради шутки и баловства – такие вызовы занимают оперативную линию, а службы выезжают на место «вхолостую», в то время как кто-то другой может нуждаться в помощи.</text:p>
      <text:p text:style-name="Text_20_body"><text:line-break/></text:p>
      <text:p text:style-name="Text_20_body">Адрес страницы: <text:a xlink:type="simple" xlink:href="http://brateevo.mos.ru/safety-and-security/gochsipb/detail/12700707.html" office:name=""><text:span text:style-name="Definition">http://brateevo.mos.ru/safety-and-security/gochsipb/detail/12700707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2T11:53:59Z</meta:creation-date>
    <dc:date>2025-03-02T11:53:59Z</dc:date>
  </office:meta>
</office:document-meta>
</file>