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вила-пожарной-безопасности-в-новогодние-праздники"/>ПРАВИЛА ПОЖАРНОЙ БЕЗОПАСНОСТИ В НОВОГОДНИЕ ПРАЗДНИКИ<text:bookmark-end text:name="правила-пожарной-безопасности-в-новогодние-праздники"/></text:h>
      <text:p text:style-name="First_20_paragraph">28.11.2024</text:p>
      <text:p text:style-name="Text_20_body"><text:line-break/></text:p>
      <text:p text:style-name="Text_20_body">Адрес страницы: <text:a xlink:type="simple" xlink:href="http://brateevo.mos.ru/safety-and-security/gochsipb/detail/12692368.html" office:name=""><text:span text:style-name="Definition">http://brateevo.mos.ru/safety-and-security/gochsipb/detail/12692368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30T07:21:48Z</meta:creation-date>
    <dc:date>2024-12-30T07:21:48Z</dc:date>
  </office:meta>
</office:document-meta>
</file>