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амятка-что-делать-если-вы-провалились-под-лёд"/>Памятка Что делать если вы провалились под лёд<text:bookmark-end text:name="памятка-что-делать-если-вы-провалились-под-лёд"/></text:h>
      <text:p text:style-name="First_20_paragraph">05.11.2024</text:p>
      <text:p text:style-name="Text_20_body"><text:line-break/></text:p>
      <text:p text:style-name="Text_20_body">Адрес страницы: <text:a xlink:type="simple" xlink:href="http://brateevo.mos.ru/safety-and-security/gochsipb/detail/12646195.html" office:name=""><text:span text:style-name="Definition">http://brateevo.mos.ru/safety-and-security/gochsipb/detail/12646195.html</text:span></text:a></text:p>
      <text:p text:style-name="Text_20_body"><text:a xlink:type="simple" xlink:href="http://brateevo.mos.ru" office:name=""><text:span text:style-name="Definition">Управа района Братее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11-16T18:03:43Z</meta:creation-date>
    <dc:date>2024-11-16T18:03:43Z</dc:date>
  </office:meta>
</office:document-meta>
</file>