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чему-адрес-самая-важная-часть-сообщения"/>Почему адрес самая важная часть сообщения<text:bookmark-end text:name="почему-адрес-самая-важная-часть-сообщения"/></text:h>
      <text:p text:style-name="First_20_paragraph">20.08.2024</text:p>
      <text:p text:style-name="Text_20_body">«Как это – назовите адрес? А у вас разве моя геолокация не высветилась?» – часто слышат операторы Службы 112 в ответ на вопрос об адресе происшествия. И, да – геолокация высветилась, но многие не знают, что она из себя представляет.</text:p>
      <text:p text:style-name="Text_20_body">Сразу развеем главный миф: геолокация – это не точка на карте. Это область, в которой находится абонент. Это может быть круг, треугольник или неправильный многоугольник, в который попадают сразу несколько улиц и десятки домов. Чтобы сузить эту область до единственной точки, оператор задаёт уточняющие вопросы. Именно точный адрес необходим службам, чтобы как можно быстрее прибыть на место происшествия.</text:p>
      <text:p text:style-name="Text_20_body">В экстренной ситуации определить своё местоположение бывает нелегко, особенно если находишься в незнакомом месте. Вот несколько советов, которые помогут не растеряться и быстро узнать ближайший адрес:</text:p>
      <text:p text:style-name="Text_20_body">- спросите у прохожих;</text:p>
      <text:p text:style-name="Text_20_body">- найдите табличку с адресом и номером дома на ближайшем здании;</text:p>
      <text:p text:style-name="Text_20_body">- назовите оператору крупные узнаваемые объекты (метро, торговые центры, медицинские учреждения, административные здания, автобусные остановки и др.);</text:p>
      <text:p text:style-name="Text_20_body">- если вы на автомобильной дороге, обратите внимание на указатели съездов, развязок или ближайший километровый столбик.</text:p>
      <text:p text:style-name="Text_20_body">Чтобы определить свое местоположение с помощью смартфона:</text:p>
      <text:p text:style-name="Text_20_body">- включите определение геолокации;</text:p>
      <text:p text:style-name="Text_20_body">- откройте приложение с электронной картой;</text:p>
      <text:p text:style-name="Text_20_body">- нажмите на стрелочку, которая появилась на карте;</text:p>
      <text:p text:style-name="Text_20_body">- нажмите на точку вашего местоположения.</text:p>
      <text:p text:style-name="Text_20_body"> </text:p>
      <text:p text:style-name="Text_20_body">На экране смартфона отобразится адрес вашего местоположения и координаты. Сообщите оператору Службы 112 адрес или координаты, если адрес отсутствует.</text:p>
      <text:p text:style-name="Text_20_body">Если определить местоположение не получается ни одним из способов, подробно опишите оператору Службы 112 окружающую обстановку, а также откуда, как долго и в каком направлении вы двигались. В этой ситуации оператору поможет та самая геолокация, которая подскажет, в какой области нужно искать.</text:p>
      <text:p text:style-name="Text_20_body">Берегите себя, а в экстренной ситуации звоните по номеру телефона 112</text:p>
      <text:p text:style-name="Text_20_body"><text:line-break/></text:p>
      <text:p text:style-name="Text_20_body">Адрес страницы: <text:a xlink:type="simple" xlink:href="http://brateevo.mos.ru/safety-and-security/gochsipb/detail/12527951.html" office:name=""><text:span text:style-name="Definition">http://brateevo.mos.ru/safety-and-security/gochsipb/detail/12527951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28T22:14:26Z</meta:creation-date>
    <dc:date>2024-11-28T22:14:26Z</dc:date>
  </office:meta>
</office:document-meta>
</file>