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информация-о-проведении-первоначальной-постановки-на-воинский-учет-в-2023-году"/>Информация о проведении первоначальной постановки на воинский учет в 2023 году<text:bookmark-end text:name="информация-о-проведении-первоначальной-постановки-на-воинский-учет-в-2023-году"/></text:h>
      <text:p text:style-name="First_20_paragraph">07.03.2023</text:p>
      <text:h text:style-name="Heading_20_1" text:outline-level="1"><text:bookmark-start text:name="согласно-ст.-1-федерального-закона-от-28-марта-1998-года-n-53-фз-о-воинской-обязанности-и-военной-службе-далее-закон-воинская-обязанность-граждан-российской-федерации-предусматривает"/>Согласно ст. 1 Федерального закона от 28 марта 1998 года N 53-ФЗ "О воинской обязанности и военной службе» (далее Закон) воинская обязанность граждан Российской Федерации предусматривает:<text:bookmark-end text:name="согласно-ст.-1-федерального-закона-от-28-марта-1998-года-n-53-фз-о-воинской-обязанности-и-военной-службе-далее-закон-воинская-обязанность-граждан-российской-федерации-предусматривает"/></text:h>
      <text:h text:style-name="Heading_20_1" text:outline-level="1"><text:bookmark-start text:name="воинский-учет---обязательную-подготовку-к-военной-службе---призыв-на-военную-службу---прохождение-военной-службы-по-призыву---пребывание-в-запасе---призыв-на-военные-сборы-и-прохождение-военных-сборов-в-период-пребывания-в-запасе."/><text:line-break/>- воинский учет;<text:line-break/>- обязательную подготовку к военной службе;<text:line-break/>- призыв на военную службу;<text:line-break/>- прохождение военной службы по призыву;<text:line-break/>- пребывание в запасе;<text:line-break/>- призыв на военные сборы и прохождение военных сборов в период пребывания в запасе.<text:bookmark-end text:name="воинский-учет---обязательную-подготовку-к-военной-службе---призыв-на-военную-службу---прохождение-военной-службы-по-призыву---пребывание-в-запасе---призыв-на-военные-сборы-и-прохождение-военных-сборов-в-период-пребывания-в-запасе."/></text:h>
      <text:h text:style-name="Heading_20_1" text:outline-level="1"><text:bookmark-start text:name="в-соответствии-с-п.-1-ст.-9-закона-с-1-января-по-31-марта-2023-года-в-военном-комиссариате-объединенного-царицынского-района-южного-ао-города-москвы-проводится-первоначальная-постановка-на-воинский-учет-граждан-мужского-пола."/><text:line-break/>В соответствии с п. 1 ст. 9 Закона с 1 января по 31 марта 2023 года в военном комиссариате (объединенного, Царицынского района Южного АО города Москвы) проводится первоначальная постановка на воинский учет граждан мужского пола.<text:bookmark-end text:name="в-соответствии-с-п.-1-ст.-9-закона-с-1-января-по-31-марта-2023-года-в-военном-комиссариате-объединенного-царицынского-района-южного-ао-города-москвы-проводится-первоначальная-постановка-на-воинский-учет-граждан-мужского-пола."/></text:h>
      <text:h text:style-name="Heading_20_1" text:outline-level="1"><text:bookmark-start text:name="согласно-ст.-2.3-кодекса-российской-федерации-об-административных-правонарушениях-от-30-декабря-2001-г.-n-195-фз-далее-коап-рф-возраст-по-достижении-которого-наступает-административная-ответственность-считается-лицо-достигшее-к-моменту-совершения-административного-правонарушения-возраста-шестнадцати-лет."/><text:line-break/>Согласно ст. 2.3 Кодекса Российской Федерации об административных правонарушениях от 30 декабря 2001 г. N 195-ФЗ (далее КоАП РФ) возраст, по достижении которого наступает административная ответственность считается лицо, достигшее к моменту совершения административного правонарушения возраста шестнадцати лет.<text:bookmark-end text:name="согласно-ст.-2.3-кодекса-российской-федерации-об-административных-правонарушениях-от-30-декабря-2001-г.-n-195-фз-далее-коап-рф-возраст-по-достижении-которого-наступает-административная-ответственность-считается-лицо-достигшее-к-моменту-совершения-административного-правонарушения-возраста-шестнадцати-лет."/></text:h>
      <text:h text:style-name="Heading_20_1" text:outline-level="1"><text:bookmark-start text:name="согласно-ст.-21.5-неявка-гражданина-состоящего-или-обязанного-состоять-на-воинском-учете-по-вызову-повестке-военного-комиссариата-или-иного-органа-осуществляющего-воинский-учет-в-установленные-время-и-место-без-уважительной-причины-неявка-в-установленный-срок-в-военный-комиссариат-для-постановки-на-воинский-учет-снятия-с-воинского-учета-и-внесения-изменений-в-документы-воинского-учета-при-переезде-на-новое-место-жительства-расположенное-за-пределами-территории-муниципального-образования-место-пребывания-на-срок-более-трех-месяцев-либо-выезде-из-российской-федерации-на-срок-более-шести-месяцев-или-въезде-в-российскую-федерацию-а-равно-несообщение-в-установленный-срок-в-военный-комиссариат-или-в-иной-орган-осуществляющий-воинский-учет-об-изменении-семейного-положения-образования-места-работы-или-должности-о-переезде-на-новое-место-жительства-расположенное-в-пределах-территории-муниципального-образования-или-место-пребывания"/><text:line-break/><text:bookmark-start text:name="sub_215"/>Согласно ст. 21.5<text:bookmark-end text:name="sub_215"/> <text:bookmark text:name="sub_21501"/>неявка гражданина, состоящего <text:span text:style-name="T1">или обязанного состоять на воинском учете</text:span>, по вызову (повестке) военного комиссариата или иного органа, осуществляющего воинский учет, в установленные время и место без уважительной причины, неявка в установленный срок в военный комиссариат для постановки на воинский учет, снятия с воинского учета и внесения изменений в документы воинского учета при переезде на новое место жительства, расположенное за пределами территории муниципального образования, место пребывания на срок более трех месяцев либо выезде из Российской Федерации на срок более шести месяцев или въезде в Российскую Федерацию, а равно несообщение в установленный срок в военный комиссариат или в иной орган, осуществляющий воинский учет, об изменении семейного положения, образования, места работы или должности, о переезде на новое место жительства, расположенное в пределах территории муниципального образования, или место пребывания:<text:bookmark-end text:name="согласно-ст.-21.5-неявка-гражданина-состоящего-или-обязанного-состоять-на-воинском-учете-по-вызову-повестке-военного-комиссариата-или-иного-органа-осуществляющего-воинский-учет-в-установленные-время-и-место-без-уважительной-причины-неявка-в-установленный-срок-в-военный-комиссариат-для-постановки-на-воинский-учет-снятия-с-воинского-учета-и-внесения-изменений-в-документы-воинского-учета-при-переезде-на-новое-место-жительства-расположенное-за-пределами-территории-муниципального-образования-место-пребывания-на-срок-более-трех-месяцев-либо-выезде-из-российской-федерации-на-срок-более-шести-месяцев-или-въезде-в-российскую-федерацию-а-равно-несообщение-в-установленный-срок-в-военный-комиссариат-или-в-иной-орган-осуществляющий-воинский-учет-об-изменении-семейного-положения-образования-места-работы-или-должности-о-переезде-на-новое-место-жительства-расположенное-в-пределах-территории-муниципального-образования-или-место-пребывания"/></text:h>
      <text:h text:style-name="Heading_20_1" text:outline-level="1"><text:bookmark-start text:name="влечет-предупреждение-или-наложение-административного-штрафа-в-размере-от-пятисот-до-трех-тысяч-рублей."/><text:line-break/>- <text:bookmark text:name="sub_21502"/>влечет предупреждение или наложение административного штрафа в размере от пятисот до трех тысяч рублей.<text:bookmark-end text:name="влечет-предупреждение-или-наложение-административного-штрафа-в-размере-от-пятисот-до-трех-тысяч-рублей."/></text:h>
      <text:h text:style-name="Heading_20_1" text:outline-level="1"><text:bookmark-start text:name="для-первоначальной-постановки-на-воинский-учет-граждане-обязаны-лично-прибыть-в-военный-комиссариат-объединенный-царицынского-района-южного-административного-округа-города-москвы-старокаширское-шоссе-дом-2-кабинет-310-и-иметь-при-себе-следующие-документы-свидетельство-о-рождении-и-копию-паспорт-иной-документ-удостоверяющий-личность-и-копию-а-также-справку-с-места-жительства-и-о-семейном-положении-выписка-из-домовой-книги-справку-с-места-работы-или-учебы-фотографии-размером-3-x-4-6-штук-документ-об-образовании-и-или-о-квалификации-и-копию-медицинские-документы-о-состоянии-здоровья-имеющим-первый-спортивный-разряд-или-спортивное-звание-по-военно-прикладному-виду-спорта---удостоверения-прошедшим-подготовку-в-военно-патриотических-молодежных-и-детских-объединениях---справки-удостоверения-о-прохождении-подготовки-в-этих-объединениях-анкету."/><text:line-break/>Для первоначальной постановки на воинский учет граждане обязаны лично прибыть в Военный комиссариат (объединенный Царицынского района Южного административного округа города Москвы) (Старокаширское шоссе, дом 2, кабинет 310) и иметь при себе следующие документы: свидетельство о рождении (и копию), паспорт (иной документ, удостоверяющий личность) (и копию), а также справку с места жительства и о семейном положении (выписка из домовой книги), справку с места работы или учебы, фотографии размером 3 x 4 – 6 штук, документ об образовании и (или) о квалификации (и копию), медицинские документы о состоянии здоровья, имеющим первый спортивный разряд или спортивное звание по военно-прикладному виду спорта - удостоверения, прошедшим подготовку в военно-патриотических молодежных и детских объединениях - справки (удостоверения) о прохождении подготовки в этих объединениях, анкету.<text:bookmark-end text:name="для-первоначальной-постановки-на-воинский-учет-граждане-обязаны-лично-прибыть-в-военный-комиссариат-объединенный-царицынского-района-южного-административного-округа-города-москвы-старокаширское-шоссе-дом-2-кабинет-310-и-иметь-при-себе-следующие-документы-свидетельство-о-рождении-и-копию-паспорт-иной-документ-удостоверяющий-личность-и-копию-а-также-справку-с-места-жительства-и-о-семейном-положении-выписка-из-домовой-книги-справку-с-места-работы-или-учебы-фотографии-размером-3-x-4-6-штук-документ-об-образовании-и-или-о-квалификации-и-копию-медицинские-документы-о-состоянии-здоровья-имеющим-первый-спортивный-разряд-или-спортивное-звание-по-военно-прикладному-виду-спорта---удостоверения-прошедшим-подготовку-в-военно-патриотических-молодежных-и-детских-объединениях---справки-удостоверения-о-прохождении-подготовки-в-этих-объединениях-анкету."/></text:h>
      <text:h text:style-name="Heading_20_1" text:outline-level="1"><text:bookmark-start text:name="рекомендуется-в-пути-следования-в-военный-комиссариат-и-обратно-использовать-медицинскую-маску-и-антисептические-средства."/><text:line-break/>Рекомендуется в пути следования в военный комиссариат и обратно использовать медицинскую маску и антисептические средства.<text:bookmark-end text:name="рекомендуется-в-пути-следования-в-военный-комиссариат-и-обратно-использовать-медицинскую-маску-и-антисептические-средства."/></text:h>
      <text:h text:style-name="Heading_20_1" text:outline-level="1"><text:bookmark-start text:name="по-всем-вопросам-связанным-с-постановкой-на-воинский-учет-вы-можете-обратиться-в-военный-комиссариат-объединенный-царицынского-района-южного-административного-округа-города-москвы-старокаширское-шоссе-дом-2-или-по-телефону-8499-613-52-66."/><text:line-break/>По всем вопросам, связанным с постановкой на воинский учет, вы можете обратиться в Военный комиссариат (объединенный, Царицынского района Южного административного округа города Москвы): Старокаширское шоссе, дом 2 или по телефону: 8(499) 613-52-66.<text:bookmark-end text:name="по-всем-вопросам-связанным-с-постановкой-на-воинский-учет-вы-можете-обратиться-в-военный-комиссариат-объединенный-царицынского-района-южного-административного-округа-города-москвы-старокаширское-шоссе-дом-2-или-по-телефону-8499-613-52-66."/></text:h>
      <text:p text:style-name="First_20_paragraph"><text:line-break/></text:p>
      <text:p text:style-name="Text_20_body">Адрес страницы: <text:a xlink:type="simple" xlink:href="http://brateevo.mos.ru/safety-and-security/Voennyi_komissariat/detail/11450478.html" office:name=""><text:span text:style-name="Definition">http://brateevo.mos.ru/safety-and-security/Voennyi_komissariat/detail/11450478.html</text:span></text:a></text:p>
      <text:p text:style-name="Text_20_body"><text:a xlink:type="simple" xlink:href="http://brateevo.mos.ru" office:name=""><text:span text:style-name="Definition">Управа района Брате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1:03:27Z</meta:creation-date>
    <dc:date>2023-05-31T01:03:27Z</dc:date>
  </office:meta>
</office:document-meta>
</file>