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-в-районах-братеево-и-москворечье-сабурово-города-москвы"/>Оповещение о проведении общественных обсуждений в районах Братеево и Москворечье-Сабурово города Москвы<text:bookmark-end text:name="оповещение-о-проведении-общественных-обсуждений-в-районах-братеево-и-москворечье-сабурово-города-москвы"/></text:h>
      <text:p text:style-name="First_20_paragraph">06.12.2019</text:p>
      <text:p text:style-name="Text_20_body"><text:span text:style-name="T1">Оповещение</text:span></text:p>
      <text:p text:style-name="Text_20_body"><text:span text:style-name="T1">о проведении общественных обсуждений</text:span></text:p>
      <text:p text:style-name="Text_20_body"><text:span text:style-name="T1">в районах Братеево и Москворечье-Сабурово города Москвы</text:span></text:p>
      <text:p text:style-name="Text_20_body"><text:line-break/></text:p>
      <text:p text:style-name="Text_20_body">На общественные обсуждения представляются материалы оценки воздействия на окружающую среду (ОВОС) по проекту: «<text:span text:style-name="T1">Реконструкция участка канализационного коллектора от района застройки Братеево Д=2000мм»,</text:span> расположенного в районе: город Москва, ЮАО, улица Борисовские пруды.</text:p>
      <text:p text:style-name="Text_20_body"><text:span text:style-name="T1">Целью проведения работ</text:span> по оценке воздействия на окружающую среду (ОВОС) является прокладка инженерных коммуникаций водоотведения в границах территории ООПТ «Природно-исторический парк «Царицыно».</text:p>
      <text:p text:style-name="Text_20_body"><text:span text:style-name="T1">Тема обсуждений:</text:span> материалы по проекту: «Реконструкция участка канализационного коллектора от района застройки Братеево Д=2000мм», расположенного в районе: город Москва, ЮАО, улица Борисовские пруды.</text:p>
      <text:p text:style-name="Text_20_body"><text:span text:style-name="T1">Место осуществления деятельности:</text:span> город Москва, ЮАО, улица Борисовские пруды.</text:p>
      <text:p text:style-name="Text_20_body"><text:span text:style-name="T1">Проектировщик: АО ФГ «Эверест»</text:span>, 123104, город Москва, Большой Палашевский переулок, дом 3, стр. 1, комн. 11, телефон: 8-495-926-42-66, e-mail: <text:a xlink:type="simple" xlink:href="mailto:tplast08@mail." office:name=""><text:span text:style-name="Definition">tplast08@mail.</text:span></text:a>ru</text:p>
      <text:p text:style-name="Text_20_body"><text:span text:style-name="T1">Заказчик: АО «Мосводоканал»</text:span>, 105005,  город  Москва,  Плетешковский переулок, дом 2, телефон: 8-499-763-34-34, e-mail: <text:a xlink:type="simple" xlink:href="mailto:post@mosvodokanal.ru" office:name=""><text:span text:style-name="Definition">post@mosvodokanal.ru</text:span></text:a></text:p>
      <text:p text:style-name="Text_20_body"><text:span text:style-name="T1">Cрок проведения оценки воздействия на окружающую среду:</text:span> I квартал 2020 года.</text:p>
      <text:p text:style-name="Text_20_body"><text:span text:style-name="T1">Консультации специалиста:</text:span> с 31.12.2019 по 14.01.2020 (по рабочим дням) с 10.00 до 17.00, телефон: 8-495-676-10-03, е-mail: <text:a xlink:type="simple" xlink:href="mailto:baribina_om@mosvodokanal.ru" office:name=""><text:span text:style-name="Definition">baribina_om@mosvodokanal.ru</text:span></text:a><text:a xlink:type="simple" xlink:href="mailto:post@mosvodokanal.ru" office:name=""><text:span text:style-name="Definition"/></text:a>,  контактные лица – Барыбина Оксана Михайловна и Виллер Александр Борисович - <text:a xlink:type="simple" xlink:href="mailto:a.viller@aoeks.ru" office:name=""><text:span text:style-name="Definition">a.viller@aoeks.ru</text:span></text:a>).</text:p>
      <text:p text:style-name="Text_20_body"><text:span text:style-name="T1">Предполагаемая форма общественного обсуждения:</text:span> общественные обсуждения.</text:p>
      <text:h text:style-name="Heading_20_2" text:outline-level="2"><text:bookmark-start text:name="общественные-обсуждения-организуются-в-форме-собрания-участников-общественных-обсуждений-14-января-2020-в-19.00-в-помещении-цбс-юао-библиотека-150-по-адресу-улица-борисовские-пруды-дом-10-корпус-5."/>Общественные обсуждения организуются в форме собрания участников общественных обсуждений <text:span text:style-name="T1">14 января 2020 в 19.00</text:span> в помещении ЦБС ЮАО библиотека № 150 по адресу: улица Борисовские пруды, дом 10, корпус 5.<text:bookmark-end text:name="общественные-обсуждения-организуются-в-форме-собрания-участников-общественных-обсуждений-14-января-2020-в-19.00-в-помещении-цбс-юао-библиотека-150-по-адресу-улица-борисовские-пруды-дом-10-корпус-5."/></text:h>
      <text:p text:style-name="First_20_paragraph">Время начала регистрации участников общественных обсуждений с 18.00.</text:p>
      <text:p text:style-name="Text_20_body">Форма представления замечаний и предложений направляется письменно заказчику проекта технической документации АО «Мосводоканал» по адресу: 105005, город Москва, Плетешковский переулок, дом 2, или на адрес электронной почты:  <text:a xlink:type="simple" xlink:href="mailto:post@mosvodokanal.ru" office:name=""><text:span text:style-name="Definition">post@mosvodokanal.ru</text:span></text:a>, <text:a xlink:type="simple" xlink:href="mailto:baribina_om@mosvodokanal.ru" office:name=""><text:span text:style-name="Definition">baribina_om@mosvodokanal.ru</text:span></text:a> с пометкой для общественных обсуждений по материалам проекта «Реконструкция участка канализационного коллектора от района застройки Братеево Д=2000мм», расположенного в районе: город Москва, ЮАО, улица Борисовские пруды.</text:p>
      <text:p text:style-name="Text_20_body">Сроки доступности документации – информационные материалы для ознакомления по теме общественных обсуждений будут размещены на официальном сайте префектуры Южного административного округа (uao.mos.ru) и сайтах управ районов Братеево (<text:a xlink:type="simple" xlink:href="http://brateevo.mos.ru/" office:name=""><text:span text:style-name="Definition">brateevo.mos.ru</text:span></text:a>) и Москворечье-Сабурово (bv.mos.ru) не позднее 31.12.2019.</text:p>
      <text:p text:style-name="Text_20_body"><text:line-break/></text:p>
      <text:p text:style-name="Text_20_body">Адрес страницы: <text:a xlink:type="simple" xlink:href="http://brateevo.mos.ru/public-hearings/alerts/detail/8530155.html" office:name=""><text:span text:style-name="Definition">http://brateevo.mos.ru/public-hearings/alerts/detail/853015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1:58:37Z</meta:creation-date>
    <dc:date>2023-05-30T11:58:37Z</dc:date>
  </office:meta>
</office:document-meta>
</file>