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проекта-благоустройства-общественного-пространства-территории-правого-берега-реки-городня-строительство-пешеходного-моста-через-реку"/>Оповещение о проведении общественных обсуждений проекта благоустройства общественного пространства территории правого берега реки Городня (строительство пешеходного моста через реку)<text:bookmark-end text:name="оповещение-о-проведении-общественных-обсуждений-проекта-благоустройства-общественного-пространства-территории-правого-берега-реки-городня-строительство-пешеходного-моста-через-реку"/></text:h>
      <text:p text:style-name="First_20_paragraph">04.04.2019</text:p>
      <text:p text:style-name="Text_20_body"><text:line-break/></text:p>
      <text:p text:style-name="Text_20_body">Адрес страницы: <text:a xlink:type="simple" xlink:href="http://brateevo.mos.ru/public-hearings/alerts/detail/7998957.html" office:name=""><text:span text:style-name="Definition">http://brateevo.mos.ru/public-hearings/alerts/detail/799895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1:58:58Z</meta:creation-date>
    <dc:date>2023-05-30T11:58:58Z</dc:date>
  </office:meta>
</office:document-meta>
</file>