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публичных-слушаний-в-отношении-территории-по-адресу-улица-алма-атинская-вл.-1"/>Оповещение о проведении публичных слушаний в отношении территории по адресу: улица Алма-Атинская, вл. 1<text:bookmark-end text:name="оповещение-о-проведении-публичных-слушаний-в-отношении-территории-по-адресу-улица-алма-атинская-вл.-1"/></text:h>
      <text:p text:style-name="First_20_paragraph">08.02.2019</text:p>
      <text:p text:style-name="Text_20_body">На публичные слушания представляется:</text:p>
      <text:p text:style-name="Text_20_body"> </text:p>
      <text:p text:style-name="Text_20_body">В районе <text:span text:style-name="T1">Братеево</text:span> проект внесения изменений в правила землепользования и застройки города Москвы в отношении территории по адресу: <text:span text:style-name="T1">улица Алма-Атинская, вл. 1 (кадастровый номер 77:05:0012003:70).</text:span></text:p>
      <text:p text:style-name="Text_20_body"><text:span text:style-name="T1"> </text:span></text:p>
      <text:p text:style-name="Text_20_body"><text:span text:style-name="T1">Период проведения экспозиции: с 15.02.2019 по 21.02.2019</text:span> (включительно) в помещении управы района по адресу: <text:span text:style-name="T1">улица Алма-Атинская, дом 10, корпус 3.</text:span></text:p>
      <text:p text:style-name="Text_20_body">Время работы экспозиции: в будние дни (15.02, 18.02, 19.02, 20.02, 21.02) <text:span text:style-name="T1">с 11.00 до 19.00.</text:span></text:p>
      <text:p text:style-name="Text_20_body">В выходные дни (16.02 и 17.02) <text:span text:style-name="T1">– с 10.00 до 15.00.</text:span></text:p>
      <text:p text:style-name="Text_20_body">Во время проведения экспозиции проводятся консультации по указанному проекту - <text:span text:style-name="T1">19.02.2019 и 21.02.2019  с 16.00 до 19.00.</text:span></text:p>
      <text:p text:style-name="Text_20_body"> </text:p>
      <text:p text:style-name="Text_20_body"><text:span text:style-name="T1">Собрание участников публичных слушаний: 26.02.2019 в 19.00</text:span> в помещении ГБОУ школа № 1034 (имени Героя Советского Союза В.В. Маркина) по адресу: <text:span text:style-name="T1">улица Алма-Атинская, дом 9, корпус 3.</text:span></text:p>
      <text:p text:style-name="Text_20_body">Время начала регистрации – с 18.00.</text:p>
      <text:p text:style-name="Text_20_body"> </text:p>
      <text:p text:style-name="Text_20_body">В период проведения публичных слушаний <text:span text:style-name="T2">участники публичных слушаний имеют право</text:span> представить свои предложения и замечания по обсуждаемым проектам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 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направления в течение недели со дня проведения собрания участников публичных слушаний письменных предложений, замечаний в  окружную комиссию.</text:p>
      <text:p text:style-name="Text_20_body">           </text:p>
      <text:p text:style-name="Text_20_body">Окружная    комиссия    ЮАО:    115280,    Москва,    улица   Автозаводская,   дом   10,   телефоны: 8-495-675-86-18, 8-495-675-73-68, blokhinsi@mos.ru.</text:p>
      <text:p text:style-name="Text_20_body">Информационные материалы по проектам будут размещены с 15.02.2019 на сайте префектуры ЮАО <text:a xlink:type="simple" xlink:href="http://www.uao.mos.ru/" office:name=""><text:span text:style-name="Definition">uao.mos.ru</text:span></text:a> в разделе «Окружная комиссия по вопросам градостроительства, землепользования и застройки».</text:p>
      <text:p text:style-name="Text_20_body">Окружная комиссия по вопросам</text:p>
      <text:p text:style-name="Text_20_body">градостроительства, землепользования</text:p>
      <text:p text:style-name="Text_20_body">и застройки при Правительстве Москвы в ЮАО</text:p>
      <text:p text:style-name="Text_20_body"><text:line-break/></text:p>
      <text:p text:style-name="Text_20_body">Адрес страницы: <text:a xlink:type="simple" xlink:href="http://brateevo.mos.ru/public-hearings/alerts/detail/7874837.html" office:name=""><text:span text:style-name="Definition">http://brateevo.mos.ru/public-hearings/alerts/detail/7874837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4:01:28Z</meta:creation-date>
    <dc:date>2023-05-30T14:01:28Z</dc:date>
  </office:meta>
</office:document-meta>
</file>